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junction"/><text:bookmark-start text:name="__RefHeading___lookup_table_junction_1"/><text:bookmark-start text:name="lookup_table_junction"/>Lookup Table Junction<text:bookmark-end text:name="__RefHeading___lookup_table_junction_1"/><text:bookmark-end text:name="lookup_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lookup table from two possible execution pipelines, so a lookup table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Table 1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Table 2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Table 1, then Possible Table 2 — and the first one that has a value is passed to the output. If neither input has a value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csr.ufmg.br/dokuwiki/doku.php?id=if_then" text:style-name="Internet_20_link" text:visited-style-name="Visited_20_Internet_20_Link">If Then</text:a> or <text:a xlink:type="simple" xlink:href="https://csr.ufmg.br/dokuwiki/doku.php?id=skip_on_error" text:style-name="Internet_20_link" text:visited-style-name="Visited_20_Internet_20_Link">Skip On Error</text:a>, so a default lookup table is still available when that container's content does not run or does not finish.</text:p>
      <text:p text:style-name="Text_20_body">This functor was previously known as “JoinLookup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junction</dc:title>
  </office:meta>
</office:document-meta>
</file>