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table"/><text:bookmark-start text:name="__RefHeading___mux_table_1"/><text:bookmark-start text:name="mux_table"/>Mux Table<text:bookmark-end text:name="__RefHeading___mux_table_1"/><text:bookmark-end text:name="mux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table dynamic, feeding it back with a table output from a model step. In the beginning of the first iteration, it reads the table input from the initial 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initial table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</text:p>
          </table:table-cell>
          <table:table-cell office:value-type="string" table:style-name="tablecell">
            <text:p text:style-name="tablealignleft"> <text:a xlink:type="simple" xlink:href="https://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output tab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the development of dynamic models whose variables are dynamically updated as a result of the model feedback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table</dc:title>
  </office:meta>
</office:document-meta>
</file>