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x_value"/><text:bookmark-start text:name="__RefHeading___mux_value_1"/><text:bookmark-start text:name="mux_value"/>Mux Value<text:bookmark-end text:name="__RefHeading___mux_value_1"/><text:bookmark-end text:name="mux_valu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itializes a loop variable and feeds it back with the value produced by the previous step, letting a value carry over from one iteration of a loop to the next. At the start of the first iteration, it reads its initial value from Initial. The use of this functor is central to building dynamic models whose variables are updated from one step to the next through feedbac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Initial value, used on the first iteration.  </text:p>
          </table:table-cell>
        </table:table-row>
        <table:table-row>
          <table:table-cell office:value-type="string" table:style-name="tablecell">
            <text:p text:style-name="tablealignleft"> Feedback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Value generated by the previous model step. This port must be connected to a functor placed later in the same loop, which supplies the value produced by that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Value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Value for the current iteration: Initial on the first iteration, and the value received through Feedback on every iteration after th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is functor must always be placed directly inside a loop container, such as <text:a xlink:type="simple" xlink:href="https://csr.ufmg.br/dokuwiki/doku.php?id=repeat" text:style-name="Internet_20_link" text:visited-style-name="Visited_20_Internet_20_Link">Repeat</text:a>, <text:a xlink:type="simple" xlink:href="https://csr.ufmg.br/dokuwiki/doku.php?id=for" text:style-name="Internet_20_link" text:visited-style-name="Visited_20_Internet_20_Link">For</text:a>, or <text:a xlink:type="simple" xlink:href="https://csr.ufmg.br/dokuwiki/doku.php?id=for_each_category" text:style-name="Internet_20_link" text:visited-style-name="Visited_20_Internet_20_Link">For Each Category</text:a>. Placing it anywhere else reports a warning.</text:p>
      <text:p text:style-name="Text_20_body">Feedback should be connected to a functor evaluated later in the same iteration, so that it can supply the value produced by that step. Setting it to a fixed constant reports a warning, since a constant defeats the purpose of feeding a value back from the previous step.</text:p>
      <text:p text:style-name="Text_20_body">This functor was previously known as “MuxDoubl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uxVal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x_value</dc:title>
  </office:meta>
</office:document-meta>
</file>