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text:bookmark-start text:name="__RefHeading___none_1"/><text:bookmark-start text:name="none"/>None<text:bookmark-end text:name="__RefHeading___none_1"/><text:bookmark-end text:name="no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eclares a null value that can be reused as the input to more than one functor, instead of repeating the same constant throughout the model. This functor is typically used to force an execution order between two functors, through the sequenceInput and sequenceOutput ports that most containers expos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Null value or constan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Null value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N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dc:title>
  </office:meta>
</office:document-meta>
</file>