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_filename"/><text:bookmark-start text:name="__RefHeading___number_weights_filename_1"/><text:bookmark-start text:name="number_weights_filename"/>Number Weights Filename<text:bookmark-end text:name="__RefHeading___number_weights_filename_1"/><text:bookmark-end text:name="number_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Weights of Evidence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csr.ufmg.br/dokuwiki/doku.php?id=select_weights_filename" text:style-name="Internet_20_link" text:visited-style-name="Visited_20_Internet_20_Link">Select Weights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Filename  </text:p>
          </table:table-cell>
          <table:table-cell office:value-type="string" table:style-name="tablecell">
            <text:p text:style-name="tablealignleft"> <text:a xlink:type="simple" xlink:href="https://csr.ufmg.br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Weights of Evidence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Weights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_filename</dc:title>
  </office:meta>
</office:document-meta>
</file>