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25e2e5b4afd208550927d0ef2901a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verview"/><text:bookmark-start text:name="__RefHeading___model_overview_1"/><text:bookmark-start text:name="model_overview"/>Model Overview<text:bookmark-end text:name="__RefHeading___model_overview_1"/><text:bookmark-end text:name="model_overview"/></text:h>
      <text:h text:style-name="Heading_20_2" text:outline-level="2"><text:bookmark-start text:name="__RefHeading___model_overview_panel_2"/><text:bookmark-start text:name="model_overview_panel"/>Model Overview Panel<text:bookmark-end text:name="__RefHeading___model_overview_panel_2"/><text:bookmark-end text:name="model_overview_panel"/></text:h>
      <text:p text:style-name="Text_20_body">Overview of the current model or local submodel.</text:p>
      <text:p text:style-name="Text_20_body"><draw:frame draw:style-name="mediacenter" draw:name="Model Overview Legend" text:anchor-type="paragraph" draw:z-index="0" svg:width="14.869583333333cm"><draw:text-box><text:p text:style-name="legendcenter"><draw:frame draw:style-name="mediacenter" draw:name="Model Overview" text:anchor-type="paragraph" draw:z-index="0" svg:width="14.869583333333cm" svg:height="12.170833333333cm"><draw:image xlink:href="Pictures/e25e2e5b4afd208550927d0ef2901ae8.png" xlink:type="simple" xlink:show="embed" xlink:actuate="onLoad"/></draw:frame>Model Overview</text:p></draw:text-box></draw:frame></text:p>
      <text:p text:style-name="Text_20_body">It can be used to zoom and pan the current model view.</text:p>
      <text:p text:style-name="Text_20_body">The following video illustrates the use of the model overview to pan and zoom in and out the presentation of the current mod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verview</dc:title>
  </office:meta>
</office:document-meta>
</file>