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821f92121426d667afa3ebe3726e428.jpg"/>
  <manifest:file-entry manifest:media-type="image/png" manifest:full-path="Pictures/df31fee6d88997493e731054ce28d7c3.png"/>
  <manifest:file-entry manifest:media-type="image/png" manifest:full-path="Pictures/5b36b1d52cd7949ba20504b033cde4e1.png"/>
  <manifest:file-entry manifest:media-type="image/png" manifest:full-path="Pictures/ed08162607619e936a5e5d6b989db01d.png"/>
  <manifest:file-entry manifest:media-type="image/png" manifest:full-path="Pictures/559106cad190f75e30ac165aa065bd1f.png"/>
  <manifest:file-entry manifest:media-type="image/png" manifest:full-path="Pictures/b67a746fdfc2a67a4a0e3b725c26c50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allelism_dinamica"/><text:bookmark-start text:name="__RefHeading___parallelism_in_dinamica_ego_1"/><text:bookmark-start text:name="parallelism_in_dinamica_ego"/>Parallelism in Dinamica EGO<text:bookmark-end text:name="__RefHeading___parallelism_in_dinamica_ego_1"/><text:bookmark-end text:name="parallelism_in_dinamica_ego"/></text:h>
      <text:h text:style-name="Heading_20_2" text:outline-level="2"><text:bookmark-start text:name="__RefHeading___what_is_parallelism_2"/><text:bookmark-start text:name="what_is_parallelism"/>What Is Parallelism?<text:bookmark-end text:name="__RefHeading___what_is_parallelism_2"/><text:bookmark-end text:name="what_is_parallelism"/></text:h>
      <text:p text:style-name="Text_20_body">Parallelism, in computer science, is a technique that allows two or more computing tasks to execute at the same time. The central problem it solves is reducing data dependencies so that computations can run on independent computing units with minimal communication between them. It can even be worth doing the same computation twice on different units if that avoids a costly synchronization point.</text:p>
      <text:p text:style-name="Text_20_body">On modern systems, parallelism is achieved in two different ways:</text:p>
      <text:list text:style-name="List_20_1" text:continue-numbering="false">
        <text:list-item>
          <text:p text:style-name="List_20_1_Content_First"> By executing tasks in the same time slice, pausing inactive tasks to give an impression of concurrency (time-slicing).</text:p>
        </text:list-item>
        <text:list-item>
          <text:p text:style-name="List_20_1_Content_Last"> By having multiple processing units physically execute tasks simultaneously.</text:p>
        </text:list-item>
      </text:list>
      <text:p text:style-name="Text_20_body">Since modern processor architectures are built from many cores, the latter approach strongly surpasses the former in both speed and ease of programming. Taking advantage of it means adapting software to account for concurrent access to data. Data is usually broken into independent slices that are processed on different computing units, but this becomes hard when the data is not easily separable, or when it depends on the result of many previous iterations. Software developers and architects have built a range of algorithms and techniques to minimize communication between computing units and reduce data dependency for exactly this reason.</text:p>
      <text:h text:style-name="Heading_20_2" text:outline-level="2"><text:bookmark-start text:name="__RefHeading___why_parallelism_matters_3"/><text:bookmark-start text:name="why_parallelism_matters"/>Why Parallelism Matters<text:bookmark-end text:name="__RefHeading___why_parallelism_matters_3"/><text:bookmark-end text:name="why_parallelism_matters"/></text:h>
      <text:p text:style-name="Text_20_body">Efficiently using the parallel capabilities of modern hardware is necessary to meet the demand for modeling complex dynamics with large datasets. At the same time, users are often reluctant to develop or adapt their models to take advantage of parallel environments, since that kind of development is typically complicated, time-consuming, and error-prone. Dinamica EGO's approach is to handle the parallelization itself, so a model author gets the benefit without having to reason about threads, cores, or scheduling directly.</text:p>
      <text:h text:style-name="Heading_20_3" text:outline-level="3"><text:bookmark-start text:name="__RefHeading___gpus_are_a_source_of_parallelism_too_4"/><text:bookmark-start text:name="gpus_are_a_source_of_parallelism_too"/>GPUs Are a Source of Parallelism Too<text:bookmark-end text:name="__RefHeading___gpus_are_a_source_of_parallelism_too_4"/><text:bookmark-end text:name="gpus_are_a_source_of_parallelism_too"/></text:h>
      <text:p text:style-name="Text_20_body">Besides general-purpose processors, devices such as GPUs offer parallelism as well. A GPU can provide a much higher degree of concurrent operation than a traditional CPU, since it packs many more processing units onto the same device. Because those units are specialized, GPUs also require their own programming model and their own way of accessing data. In Dinamica EGO, GPU (and other accelerator) computation is exposed through OpenCL devices - see <text:a xlink:type="simple" xlink:href="#__RefHeading___accelerator_devices_12" text:style-name="Local_20_link" text:visited-style-name="Visited_20_Local_20_Link">Accelerator Devices</text:a> below.</text:p>
      <text:h text:style-name="Heading_20_2" text:outline-level="2"><text:bookmark-start text:name="__RefHeading___the_task_library_5"/><text:bookmark-start text:name="the_task_library"/>The Task Library<text:bookmark-end text:name="__RefHeading___the_task_library_5"/><text:bookmark-end text:name="the_task_library"/></text:h>
      <text:p text:style-name="Text_20_body">Dinamica EGO's parallelism is coordinated by the <text:span text:style-name="Strong_20_Emphasis">Task Library</text:span>, a global system for handling and scheduling work across the whole application. The Virtual Machine (VM) and Functor Library (FL) work together through it: models are broken into tasks according to both the capabilities of the machine and the semantics of the model - the rules the engine must follow, as prescribed by the dependency graph of the model itself (see <text:a xlink:type="simple" xlink:href="https://csr.ufmg.br/dokuwiki/doku.php?id=basic_data_flow" text:style-name="Internet_20_link" text:visited-style-name="Visited_20_Internet_20_Link">Basic Data Flow</text:a> for how that graph is built from a script). These tasks are distributed to the underlying computing units - processor cores and GPUs - and the workload is balanced using a <text:span text:style-name="Strong_20_Emphasis">work-stealing</text:span> approach: idle workers take tasks from busier ones instead of sitting idle, which keeps utilization high without requiring the tasks to be evenly sized up front.</text:p>
      <text:p text:style-name="Text_20_body">Every computing unit can manipulate and transform data in parallel - for example, different parts of the same image can be read and written simultaneously - and units can also communicate, synchronize, and exchange data with their siblings.</text:p>
      <text:p text:style-name="Text_20_body"><draw:frame draw:style-name="mediacenter" draw:name="Task-based scheduling in the Task Library Legend" text:anchor-type="paragraph" draw:z-index="0" svg:width="21.166666666667cm" style:rel-width="100%"><draw:text-box><text:p text:style-name="legendcenter"><draw:frame draw:style-name="mediacenter" draw:name="Task-based scheduling in the Task Library" text:anchor-type="paragraph" draw:z-index="0" svg:width="21.166666666667cm" style:rel-width="100%" svg:height="10.145475950219cm" style:rel-height="scale"><draw:image xlink:href="Pictures/e821f92121426d667afa3ebe3726e428.jpg" xlink:type="simple" xlink:show="embed" xlink:actuate="onLoad"/></draw:frame>Task-based scheduling in the Task Library</text:p></draw:text-box></draw:frame></text:p>
      <text:h text:style-name="Heading_20_3" text:outline-level="3"><text:bookmark-start text:name="__RefHeading___tasks_and_work_stealing_6"/><text:bookmark-start text:name="tasks_and_work_stealing"/>Tasks and Work Stealing<text:bookmark-end text:name="__RefHeading___tasks_and_work_stealing_6"/><text:bookmark-end text:name="tasks_and_work_stealing"/></text:h>
      <text:p text:style-name="Text_20_body"><text:a xlink:type="simple" xlink:href="https://csr.ufmg.br/dokuwiki/lib/exe/fetch.php?media=apresentacao_do_powerpoint_-_dinamica_ego_5_-_fip_cerrado.pptx_2020-04-07_12-30-32_trim.mp4" text:style-name="Internet_20_link" text:visited-style-name="Visited_20_Internet_20_Link">Tasks and work stealing in Dinamica EGO</text:a></text:p>
      <text:h text:style-name="Heading_20_2" text:outline-level="2"><text:bookmark-start text:name="__RefHeading___performance_7"/><text:bookmark-start text:name="performance"/>Performance<text:bookmark-end text:name="__RefHeading___performance_7"/><text:bookmark-end text:name="performance"/></text:h>
      <text:p text:style-name="Text_20_body">The Task Library lets Dinamica EGO use all available processing power on a machine, typically reducing model run times and leaving room to add more complexity to models without a proportional cost in execution time.</text:p>
      <text:p text:style-name="Text_20_body"><draw:frame draw:style-name="mediacenter" draw:name="Benchmark result 1 Legend" text:anchor-type="paragraph" draw:z-index="0" svg:width="15.875cm"><draw:text-box><text:p text:style-name="legendcenter"><draw:frame draw:style-name="mediacenter" draw:name="Benchmark result 1" text:anchor-type="paragraph" draw:z-index="1" svg:width="15.875cm" svg:height="8.6198567229978cm"><draw:image xlink:href="Pictures/df31fee6d88997493e731054ce28d7c3.png" xlink:type="simple" xlink:show="embed" xlink:actuate="onLoad"/></draw:frame>Benchmark result 1</text:p></draw:text-box></draw:frame></text:p>
      <text:p text:style-name="Text_20_body"><draw:frame draw:style-name="mediacenter" draw:name="Benchmark result 2 Legend" text:anchor-type="paragraph" draw:z-index="0" svg:width="15.875cm"><draw:text-box><text:p text:style-name="legendcenter"><draw:frame draw:style-name="mediacenter" draw:name="Benchmark result 2" text:anchor-type="paragraph" draw:z-index="2" svg:width="15.875cm" svg:height="8.8839612289685cm"><draw:image xlink:href="Pictures/5b36b1d52cd7949ba20504b033cde4e1.png" xlink:type="simple" xlink:show="embed" xlink:actuate="onLoad"/></draw:frame>Benchmark result 2</text:p></draw:text-box></draw:frame></text:p>
      <text:p text:style-name="Text_20_body"><draw:frame draw:style-name="mediacenter" draw:name="Benchmark result 3 Legend" text:anchor-type="paragraph" draw:z-index="0" svg:width="15.875cm"><draw:text-box><text:p text:style-name="legendcenter"><draw:frame draw:style-name="mediacenter" draw:name="Benchmark result 3" text:anchor-type="paragraph" draw:z-index="3" svg:width="15.875cm" svg:height="8.4248903508772cm"><draw:image xlink:href="Pictures/ed08162607619e936a5e5d6b989db01d.png" xlink:type="simple" xlink:show="embed" xlink:actuate="onLoad"/></draw:frame>Benchmark result 3</text:p></draw:text-box></draw:frame></text:p>
      <text:p text:style-name="Text_20_body"><draw:frame draw:style-name="mediacenter" draw:name="Benchmark result 4 Legend" text:anchor-type="paragraph" draw:z-index="0" svg:width="15.875cm"><draw:text-box><text:p text:style-name="legendcenter"><draw:frame draw:style-name="mediacenter" draw:name="Benchmark result 4" text:anchor-type="paragraph" draw:z-index="4" svg:width="15.875cm" svg:height="8.3839481373265cm"><draw:image xlink:href="Pictures/559106cad190f75e30ac165aa065bd1f.png" xlink:type="simple" xlink:show="embed" xlink:actuate="onLoad"/></draw:frame>Benchmark result 4</text:p></draw:text-box></draw:frame></text:p>
      <text:p text:style-name="Text_20_body"><draw:frame draw:style-name="mediacenter" draw:name="Benchmark result 5 Legend" text:anchor-type="paragraph" draw:z-index="0" svg:width="15.875cm"><draw:text-box><text:p text:style-name="legendcenter"><draw:frame draw:style-name="mediacenter" draw:name="Benchmark result 5" text:anchor-type="paragraph" draw:z-index="5" svg:width="15.875cm" svg:height="8.6622534696859cm"><draw:image xlink:href="Pictures/b67a746fdfc2a67a4a0e3b725c26c505.png" xlink:type="simple" xlink:show="embed" xlink:actuate="onLoad"/></draw:frame>Benchmark result 5</text:p></draw:text-box></draw:frame></text:p>
      <text:h text:style-name="Heading_20_2" text:outline-level="2"><text:bookmark-start text:name="__RefHeading___how_work_is_distributed_8"/><text:bookmark-start text:name="how_work_is_distributed"/>How Work Is Distributed<text:bookmark-end text:name="__RefHeading___how_work_is_distributed_8"/><text:bookmark-end text:name="how_work_is_distributed"/></text:h>
      <text:h text:style-name="Heading_20_3" text:outline-level="3"><text:bookmark-start text:name="__RefHeading___workers_9"/><text:bookmark-start text:name="workers"/>Workers<text:bookmark-end text:name="__RefHeading___workers_9"/><text:bookmark-end text:name="workers"/></text:h>
      <text:p text:style-name="Text_20_body">Dinamica EGO executes a model using a pool of <text:span text:style-name="Strong_20_Emphasis">workers</text:span>, sized to the number of logical processors (CPU cores) available. This can be controlled two ways:</text:p>
      <text:list text:style-name="List_20_1" text:continue-numbering="false">
        <text:list-item>
          <text:p text:style-name="List_20_1_Content_First"> In the GUI, via <text:span text:style-name="Emphasis">Tools</text:span> → <text:span text:style-name="Emphasis">Options</text:span> | <text:span text:style-name="Emphasis">Advanced</text:span> | <text:span text:style-name="Strong_20_Emphasis">Automatically detect the number of processors available</text:span>. See <text:a xlink:type="simple" xlink:href="https://csr.ufmg.br/dokuwiki/doku.php?id=options#number_of_workers" text:style-name="Internet_20_link" text:visited-style-name="Visited_20_Internet_20_Link">Number of Workers</text:a> for the full description.</text:p>
        </text:list-item>
        <text:list-item>
          <text:p text:style-name="List_20_1_Content_Last"> On the command line, via the <text:span text:style-name="Source_20_Text">-processors=[processors]</text:span> flag of <text:a xlink:type="simple" xlink:href="https://csr.ufmg.br/dokuwiki/doku.php?id=dinamica_console" text:style-name="Internet_20_link" text:visited-style-name="Visited_20_Internet_20_Link">Dinamica Console</text:a>. Pass <text:span text:style-name="Source_20_Text">0</text:span> for automatic detection.</text:p>
        </text:list-item>
      </text:list>
      <table:table table:style-name="Table_Quotation1">
        <table:table-column/>
        <table:table-row>
          <table:table-cell office:value-type="string" table:style-name="Cell_Quotation1">
            <text:p text:style-name="tablealignleft"> <text:span text:style-name="Strong_20_Emphasis">Tip:</text:span> Automatic detection sizes the worker pool to the number of available processors. Oversubscribing this - using more workers than physical processors - can still help when the work is heavily I/O-bound, since a worker blocked on I/O isn't using the CPU, and an extra worker can use that idle time productively.</text:p>
          </table:table-cell>
        </table:table-row>
      </table:table>
      <text:h text:style-name="Heading_20_3" text:outline-level="3"><text:bookmark-start text:name="__RefHeading___granularity_10"/><text:bookmark-start text:name="granularity"/>Granularity<text:bookmark-end text:name="__RefHeading___granularity_10"/><text:bookmark-end text:name="granularity"/></text:h>
      <text:p text:style-name="Text_20_body"><text:span text:style-name="Strong_20_Emphasis">Granularity</text:span> controls how finely a job is split into parallel tasks. It can be set:</text:p>
      <text:list text:style-name="List_20_1" text:continue-numbering="false">
        <text:list-item>
          <text:p text:style-name="List_20_1_Content_First"> Globally, on the command line, via the <text:span text:style-name="Source_20_Text">-granularity=[granularity]</text:span> flag of <text:a xlink:type="simple" xlink:href="https://csr.ufmg.br/dokuwiki/doku.php?id=dinamica_console" text:style-name="Internet_20_link" text:visited-style-name="Visited_20_Internet_20_Link">Dinamica Console</text:a>, which overrides the default granularity multiplier used to break jobs into parallel tasks.</text:p>
        </text:list-item>
        <text:list-item>
          <text:p text:style-name="List_20_1_Content_Last"> Locally, per container, via the <text:a xlink:type="simple" xlink:href="https://csr.ufmg.br/dokuwiki/doku.php?id=execution_policy" text:style-name="Internet_20_link" text:visited-style-name="Visited_20_Internet_20_Link">Execution Policy</text:a> functor's <text:span text:style-name="Source_20_Text">maximumGranularity</text:span> and <text:span text:style-name="Source_20_Text">forceSpecifiedGranularity</text:span> ports (see below).</text:p>
        </text:list-item>
      </text:list>
      <text:h text:style-name="Heading_20_3" text:outline-level="3"><text:bookmark-start text:name="__RefHeading___which_loops_can_run_their_steps_in_parallel_11"/><text:bookmark-start text:name="which_loops_can_run_their_steps_in_parallel"/>Which Loops Can Run Their Steps in Parallel<text:bookmark-end text:name="__RefHeading___which_loops_can_run_their_steps_in_parallel_11"/><text:bookmark-end text:name="which_loops_can_run_their_steps_in_parallel"/></text:h>
      <text:p text:style-name="Text_20_body">A loop container's iterations can run simultaneously as long as three conditions all hold:</text:p>
      <text:list text:style-name="List_20_1" text:continue-numbering="false">
        <text:list-item>
          <text:p text:style-name="List_20_1_Content_First"> No <text:span text:style-name="Strong_20_Emphasis">mux</text:span> is used directly inside the loop.</text:p>
        </text:list-item>
        <text:list-item>
          <text:p text:style-name="List_20_1_Content"> Nothing produced inside the loop is consumed by anything outside it.</text:p>
        </text:list-item>
        <text:list-item>
          <text:p text:style-name="List_20_1_Content_Last"> No functor inside the loop is used as a submodel's output port.</text:p>
        </text:list-item>
      </text:list>
      <text:p text:style-name="Text_20_body">Without a mux, no iteration carries state forward to the next one, so iterations that share no connection have no dependency on each other and can be scheduled freely - possibly at the same time. Conversely, a mux can be added deliberately (<text:span text:style-name="Source_20_Text">MuxValue 0 0</text:span> is enough) to force sequential execution when ordering matters. See <text:a xlink:type="simple" xlink:href="https://csr.ufmg.br/dokuwiki/doku.php?id=basic_data_flow#the_one_exception_feedback_in_loops" text:style-name="Internet_20_link" text:visited-style-name="Visited_20_Internet_20_Link">Basic Data Flow</text:a> for the full explanation of how this works and why.</text:p>
      <text:h text:style-name="Heading_20_3" text:outline-level="3"><text:bookmark-start text:name="__RefHeading___accelerator_devices_12"/><text:bookmark-start text:name="accelerator_devices"/>Accelerator Devices<text:bookmark-end text:name="__RefHeading___accelerator_devices_12"/><text:bookmark-end text:name="accelerator_devices"/></text:h>
      <text:p text:style-name="Text_20_body">Accelerator (OpenCL) devices, typically GPUs, are a second computing target Dinamica EGO can schedule work onto, alongside regular processor workers. From <text:a xlink:type="simple" xlink:href="https://csr.ufmg.br/dokuwiki/doku.php?id=dinamica_console" text:style-name="Internet_20_link" text:visited-style-name="Visited_20_Internet_20_Link">Dinamica Console</text:a>:</text:p>
      <text:list text:style-name="List_20_1" text:continue-numbering="false">
        <text:list-item>
          <text:p text:style-name="List_20_1_Content_First"> <text:span text:style-name="Source_20_Text">-accelerators-policy=[accelerators-policy]</text:span> - policy used to select accelerator devices. Values: <text:span text:style-name="Source_20_Text">NO_DEVICES=0</text:span>, <text:span text:style-name="Source_20_Text">ALL_DEVICES=1</text:span>, <text:span text:style-name="Source_20_Text">USER_CONFIG=2</text:span>.</text:p>
        </text:list-item>
        <text:list-item>
          <text:p text:style-name="List_20_1_Content_Last"> <text:span text:style-name="Source_20_Text">-list-accelerators</text:span> - show the available accelerator devices and exit, without running the script.</text:p>
        </text:list-item>
      </text:list>
      <text:p text:style-name="Text_20_body">For per-container control inside a model, see the <text:a xlink:type="simple" xlink:href="https://csr.ufmg.br/dokuwiki/doku.php?id=execution_policy" text:style-name="Internet_20_link" text:visited-style-name="Visited_20_Internet_20_Link">Execution Policy</text:a> functor below. Debugging accelerator-related issues can be narrowed down with <text:span text:style-name="Source_20_Text">-log-level=6 -log-subsystem=2</text:span> (the <text:span text:style-name="Source_20_Text">OPENCL</text:span> subsystem flag), also documented on the <text:a xlink:type="simple" xlink:href="https://csr.ufmg.br/dokuwiki/doku.php?id=dinamica_console" text:style-name="Internet_20_link" text:visited-style-name="Visited_20_Internet_20_Link">Dinamica Console</text:a> page.</text:p>
      <text:h text:style-name="Heading_20_2" text:outline-level="2"><text:bookmark-start text:name="__RefHeading___the_execution_policy_functor_13"/><text:bookmark-start text:name="the_execution_policy_functor"/>The Execution Policy Functor<text:bookmark-end text:name="__RefHeading___the_execution_policy_functor_13"/><text:bookmark-end text:name="the_execution_policy_functor"/></text:h>
      <text:p text:style-name="Text_20_body"><text:span text:style-name="Strong_20_Emphasis">Execution Policy</text:span> (registered internally as <text:span text:style-name="Source_20_Text">ExecutionPolicy</text:span>; also recognized under its older alias <text:span text:style-name="Source_20_Text">ProcessorPolicy</text:span>) is a <text:span text:style-name="Strong_20_Emphasis">Control</text:span> container functor that executes its contents under a specified processor policy - it is the per-container equivalent of the <text:span text:style-name="Source_20_Text">-granularity</text:span> and <text:span text:style-name="Source_20_Text">-accelerators-policy</text:span> command-line flag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maximumGranularity</text:span> </text:p>
          </table:table-cell>
          <table:table-cell office:value-type="string" table:style-name="tablecell">
            <text:p text:style-name="tablealignleft"> Input </text:p>
          </table:table-cell>
          <table:table-cell office:value-type="string" table:style-name="tablecell">
            <text:p text:style-name="tablealignleft"> Non-Negative Integer </text:p>
          </table:table-cell>
          <table:table-cell office:value-type="string" table:style-name="tablecell">
            <text:p text:style-name="tablealignleft"> No </text:p>
          </table:table-cell>
          <table:table-cell office:value-type="string" table:style-name="tablecell">
            <text:p text:style-name="tablealignleft"> Maximum granularity used to split a job into parallel tasks. Default <text:span text:style-name="Source_20_Text">0</text:span> (use the application default). </text:p>
          </table:table-cell>
        </table:table-row>
        <table:table-row>
          <table:table-cell office:value-type="string" table:style-name="tablecell">
            <text:p text:style-name="tablealignleft"> <text:span text:style-name="Source_20_Text">forceSpecifiedGranularity</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Use strictly the specified granularity instead of treating it as a ceiling. Default <text:span text:style-name="Source_20_Text">.no</text:span>. </text:p>
          </table:table-cell>
        </table:table-row>
        <table:table-row>
          <table:table-cell office:value-type="string" table:style-name="tablecell">
            <text:p text:style-name="tablealignleft"> <text:span text:style-name="Source_20_Text">computingTarget</text:span> </text:p>
          </table:table-cell>
          <table:table-cell office:value-type="string" table:style-name="tablecell">
            <text:p text:style-name="tablealignleft"> Input </text:p>
          </table:table-cell>
          <table:table-cell office:value-type="string" table:style-name="tablecell">
            <text:p text:style-name="tablealignleft"> Enum </text:p>
          </table:table-cell>
          <table:table-cell office:value-type="string" table:style-name="tablecell">
            <text:p text:style-name="tablealignleft"> No </text:p>
          </table:table-cell>
          <table:table-cell office:value-type="string" table:style-name="tablecell">
            <text:p text:style-name="tablealignleft"> How the contained functors are executed: <text:span text:style-name="Source_20_Text">.default</text:span> allows accelerator devices when available while still using regular workers; <text:span text:style-name="Source_20_Text">.processorsOnly</text:span> forces regular workers only; <text:span text:style-name="Source_20_Text">.acceleratorDevicesOnly</text:span> forces accelerator devices, which can raise an execution error if none are available. Nullable; left unset it behaves as <text:span text:style-name="Source_20_Text">.default</text:span>. </text:p>
          </table:table-cell>
        </table:table-row>
      </table:table>
      <text:p text:style-name="Text_20_body">It has no outputs.</text:p>
      <table:table table:style-name="Table_Quotation1">
        <table:table-column/>
        <table:table-row>
          <table:table-cell office:value-type="string" table:style-name="Cell_Quotation1">
            <text:p text:style-name="tablealignleft"> <text:span text:style-name="Strong_20_Emphasis">Tip:</text:span> Wrap a subgraph in an <text:a xlink:type="simple" xlink:href="https://csr.ufmg.br/dokuwiki/doku.php?id=execution_policy" text:style-name="Internet_20_link" text:visited-style-name="Visited_20_Internet_20_Link">Execution Policy</text:a> with <text:span text:style-name="Source_20_Text">computingTarget = .processorsOnly</text:span> to sidestep accelerator-related execution errors on machines without a usable OpenCL device, without having to change the global <text:span text:style-name="Source_20_Text">-accelerators-policy</text:span> for the whole run.</text:p>
          </table:table-cell>
        </table:table-row>
      </table:table>
      <text:h text:style-name="Heading_20_2" text:outline-level="2"><text:bookmark-start text:name="__RefHeading___distributed_multi-machine_parallelism_14"/><text:bookmark-start text:name="distributed_multi-machine_parallelism"/>Distributed (Multi-Machine) Parallelism<text:bookmark-end text:name="__RefHeading___distributed_multi-machine_parallelism_14"/><text:bookmark-end text:name="distributed_multi-machine_parallelism"/></text:h>
      <text:p text:style-name="Text_20_body">Beyond parallelizing across the cores and accelerators of a single machine, Dinamica EGO can also hand off a subgraph to run on a different machine over the network, through a <text:span text:style-name="Strong_20_Emphasis">Coordinator</text:span> service. This is a separate, coarser-grained mechanism from the Task Library's work-stealing: instead of splitting one job across local workers, an entire container is submitted as a job to the Coordinator, which is responsible for placing it on a remote worker.</text:p>
      <text:h text:style-name="Heading_20_3" text:outline-level="3"><text:bookmark-start text:name="__RefHeading___run_remotely_15"/><text:bookmark-start text:name="run_remotely"/>Run Remotely<text:bookmark-end text:name="__RefHeading___run_remotely_15"/><text:bookmark-end text:name="run_remotely"/></text:h>
      <text:p text:style-name="Text_20_body"><text:span text:style-name="Strong_20_Emphasis">Run Remotely</text:span> (<text:span text:style-name="Source_20_Text">RunRemotely</text:span>) is a <text:span text:style-name="Strong_20_Emphasis">Control</text:span> container functor that executes its contents through a network Coordinator.</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coordinatorConnectionInfo</text:span> </text:p>
          </table:table-cell>
          <table:table-cell office:value-type="string" table:style-name="tablecell">
            <text:p text:style-name="tablealignleft"> Input </text:p>
          </table:table-cell>
          <table:table-cell office:value-type="string" table:style-name="tablecell">
            <text:p text:style-name="tablealignleft"> ConnectionInfo </text:p>
          </table:table-cell>
          <table:table-cell office:value-type="string" table:style-name="tablecell">
            <text:p text:style-name="tablealignleft"> No </text:p>
          </table:table-cell>
          <table:table-cell office:value-type="string" table:style-name="tablecell">
            <text:p text:style-name="tablealignleft"> Connection details for the Coordinator. Nullable; falls back to the connection configured in the application settings if left unset. </text:p>
          </table:table-cell>
        </table:table-row>
        <table:table-row>
          <table:table-cell office:value-type="string" table:style-name="tablecell">
            <text:p text:style-name="tablealignleft"> <text:span text:style-name="Source_20_Text">coordinatorIdentifier</text:span> </text:p>
          </table:table-cell>
          <table:table-cell office:value-type="string" table:style-name="tablecell">
            <text:p text:style-name="tablealignleft"> Input </text:p>
          </table:table-cell>
          <table:table-cell office:value-type="string" table:style-name="tablecell">
            <text:p text:style-name="tablealignleft"> String </text:p>
          </table:table-cell>
          <table:table-cell office:value-type="string" table:style-name="tablecell">
            <text:p text:style-name="tablealignleft"> No </text:p>
          </table:table-cell>
          <table:table-cell office:value-type="string" table:style-name="tablecell">
            <text:p text:style-name="tablealignleft"> Optional identifier the Coordinator uses to reference this container when reporting status. Nullable. </text:p>
          </table:table-cell>
        </table:table-row>
        <table:table-row>
          <table:table-cell office:value-type="string" table:style-name="tablecell">
            <text:p text:style-name="tablealignleft"> <text:span text:style-name="Source_20_Text">networkErrorBehavior</text:span> </text:p>
          </table:table-cell>
          <table:table-cell office:value-type="string" table:style-name="tablecell">
            <text:p text:style-name="tablealignleft"> Input </text:p>
          </table:table-cell>
          <table:table-cell office:value-type="string" table:style-name="tablecell">
            <text:p text:style-name="tablealignleft"> Enum </text:p>
          </table:table-cell>
          <table:table-cell office:value-type="string" table:style-name="tablecell">
            <text:p text:style-name="tablealignleft"> No </text:p>
          </table:table-cell>
          <table:table-cell office:value-type="string" table:style-name="tablecell">
            <text:p text:style-name="tablealignleft"> What to do on a network error such as an unreachable Coordinator: <text:span text:style-name="Source_20_Text">.abortExecution</text:span> or <text:span text:style-name="Source_20_Text">.runLocally</text:span>. Nullable; falls back to the application settings if left unset. </text:p>
          </table:table-cell>
        </table:table-row>
        <table:table-row>
          <table:table-cell office:value-type="string" table:style-name="tablecell">
            <text:p text:style-name="tablealignleft"> <text:span text:style-name="Source_20_Text">requirementExpression</text:span> </text:p>
          </table:table-cell>
          <table:table-cell office:value-type="string" table:style-name="tablecell">
            <text:p text:style-name="tablealignleft"> Input </text:p>
          </table:table-cell>
          <table:table-cell office:value-type="string" table:style-name="tablecell">
            <text:p text:style-name="tablealignleft"> Image Expression </text:p>
          </table:table-cell>
          <table:table-cell office:value-type="string" table:style-name="tablecell">
            <text:p text:style-name="tablealignleft"> No </text:p>
          </table:table-cell>
          <table:table-cell office:value-type="string" table:style-name="tablecell">
            <text:p text:style-name="tablealignleft"> The container only runs (remotely) when this expression evaluates to non-null. Nullable; no requirement by default. </text:p>
          </table:table-cell>
        </table:table-row>
        <table:table-row>
          <table:table-cell office:value-type="string" table:style-name="tablecell">
            <text:p text:style-name="tablealignleft"> <text:span text:style-name="Source_20_Text">jobWaitTimeLimit</text:span> </text:p>
          </table:table-cell>
          <table:table-cell office:value-type="string" table:style-name="tablecell">
            <text:p text:style-name="tablealignleft"> Input </text:p>
          </table:table-cell>
          <table:table-cell office:value-type="string" table:style-name="tablecell">
            <text:p text:style-name="tablealignleft"> Positive Integer </text:p>
          </table:table-cell>
          <table:table-cell office:value-type="string" table:style-name="tablecell">
            <text:p text:style-name="tablealignleft"> No </text:p>
          </table:table-cell>
          <table:table-cell office:value-type="string" table:style-name="tablecell">
            <text:p text:style-name="tablealignleft"> Maximum time, in seconds, to wait for a job submitted to the Coordinator before it is treated as a timeout, at which point <text:span text:style-name="Source_20_Text">networkErrorBehavior</text:span> is applied. Nullable; no limit by default. </text:p>
          </table:table-cell>
        </table:table-row>
        <table:table-row>
          <table:table-cell office:value-type="string" table:style-name="tablecell">
            <text:p text:style-name="tablealignleft"> <text:span text:style-name="Source_20_Text">sequenceInput</text:span> </text:p>
          </table:table-cell>
          <table:table-cell office:value-type="string" table:style-name="tablecell">
            <text:p text:style-name="tablealignleft"> Input </text:p>
          </table:table-cell>
          <table:table-cell office:value-type="string" table:style-name="tablecell">
            <text:p text:style-name="tablealignleft"> None </text:p>
          </table:table-cell>
          <table:table-cell office:value-type="string" table:style-name="tablecell">
            <text:p text:style-name="tablealignleft"> No </text:p>
          </table:table-cell>
          <table:table-cell office:value-type="string" table:style-name="tablecell">
            <text:p text:style-name="tablealignleft"> Sequencing-only port: forces the functor connected here to run before this container. </text:p>
          </table:table-cell>
        </table:table-row>
      </table:table>
      <table:table table:style-name="Table">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anRemotely</text:span> </text:p>
          </table:table-cell>
          <table:table-cell office:value-type="string" table:style-name="tablecell">
            <text:p text:style-name="tablealignleft"> Output </text:p>
          </table:table-cell>
          <table:table-cell office:value-type="string" table:style-name="tablecell">
            <text:p text:style-name="tablealignleft"> Boolean </text:p>
          </table:table-cell>
          <table:table-cell office:value-type="string" table:style-name="tablecell">
            <text:p text:style-name="tablealignleft"> <text:span text:style-name="Source_20_Text">.no</text:span> if a network error occurred and the container fell back to running locally instead. </text:p>
          </table:table-cell>
        </table:table-row>
        <table:table-row>
          <table:table-cell office:value-type="string" table:style-name="tablecell">
            <text:p text:style-name="tablealignleft"> <text:span text:style-name="Source_20_Text">sequenceOutput</text:span> </text:p>
          </table:table-cell>
          <table:table-cell office:value-type="string" table:style-name="tablecell">
            <text:p text:style-name="tablealignleft"> Output </text:p>
          </table:table-cell>
          <table:table-cell office:value-type="string" table:style-name="tablecell">
            <text:p text:style-name="tablealignleft"> None </text:p>
          </table:table-cell>
          <table:table-cell office:value-type="string" table:style-name="tablecell">
            <text:p text:style-name="tablealignleft"> Sequencing-only port: forces this container to run before whatever is connected here. </text:p>
          </table:table-cell>
        </table:table-row>
      </table:table>
      <text:h text:style-name="Heading_20_3" text:outline-level="3"><text:bookmark-start text:name="__RefHeading___create_connection_info_16"/><text:bookmark-start text:name="create_connection_info"/>Create Connection Info<text:bookmark-end text:name="__RefHeading___create_connection_info_16"/><text:bookmark-end text:name="create_connection_info"/></text:h>
      <text:p text:style-name="Text_20_body"><text:span text:style-name="Strong_20_Emphasis">Create Connection Info</text:span> (<text:span text:style-name="Source_20_Text">CreateConnectionInfo</text:span>, category <text:span text:style-name="Strong_20_Emphasis">Distributed</text:span>) builds the <text:span text:style-name="Source_20_Text">ConnectionInfo</text:span> value that <text:a xlink:type="simple" xlink:href="https://csr.ufmg.br/dokuwiki/doku.php?id=run_remotely" text:style-name="Internet_20_link" text:visited-style-name="Visited_20_Internet_20_Link">Run Remotely</text:a>'s <text:span text:style-name="Source_20_Text">coordinatorConnectionInfo</text:span> port expect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address</text:span> </text:p>
          </table:table-cell>
          <table:table-cell office:value-type="string" table:style-name="tablecell">
            <text:p text:style-name="tablealignleft"> Input </text:p>
          </table:table-cell>
          <table:table-cell office:value-type="string" table:style-name="tablecell">
            <text:p text:style-name="tablealignleft"> String </text:p>
          </table:table-cell>
          <table:table-cell office:value-type="string" table:style-name="tablecell">
            <text:p text:style-name="tablealignleft"> No </text:p>
          </table:table-cell>
          <table:table-cell office:value-type="string" table:style-name="tablecell">
            <text:p text:style-name="tablealignleft"> Hostname, IPv4, or IPv6 address of the Coordinator. IPv4 addresses use four dot-separated octets (e.g. <text:span text:style-name="Source_20_Text">192.168.0.1</text:span>); IPv6 addresses use eight colon-separated groups of four hex digits. Default is an empty string. </text:p>
          </table:table-cell>
        </table:table-row>
        <table:table-row>
          <table:table-cell office:value-type="string" table:style-name="tablecell">
            <text:p text:style-name="tablealignleft"> <text:span text:style-name="Source_20_Text">port</text:span> </text:p>
          </table:table-cell>
          <table:table-cell office:value-type="string" table:style-name="tablecell">
            <text:p text:style-name="tablealignleft"> Input </text:p>
          </table:table-cell>
          <table:table-cell office:value-type="string" table:style-name="tablecell">
            <text:p text:style-name="tablealignleft"> Positive Integer </text:p>
          </table:table-cell>
          <table:table-cell office:value-type="string" table:style-name="tablecell">
            <text:p text:style-name="tablealignleft"> No </text:p>
          </table:table-cell>
          <table:table-cell office:value-type="string" table:style-name="tablecell">
            <text:p text:style-name="tablealignleft"> Port number, from 1 to 65535. Nullable; unset by default.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ConnectionInfo </text:p>
          </table:table-cell>
          <table:table-cell office:value-type="string" table:style-name="tablecell">
            <text:p text:style-name="tablealignleft"> - </text:p>
          </table:table-cell>
          <table:table-cell office:value-type="string" table:style-name="tablecell">
            <text:p text:style-name="tablealignleft"> The assembled connection info, ready to connect to <text:a xlink:type="simple" xlink:href="https://csr.ufmg.br/dokuwiki/doku.php?id=run_remotely" text:style-name="Internet_20_link" text:visited-style-name="Visited_20_Internet_20_Link">Run Remotely</text:a>'s <text:span text:style-name="Source_20_Text">coordinatorConnectionInfo</text:span> port. </text:p>
          </table:table-cell>
        </table:table-row>
      </table:table>
      <text:h text:style-name="Heading_20_2" text:outline-level="2"><text:bookmark-start text:name="__RefHeading___controlling_parallelism_from_the_command_line_17"/><text:bookmark-start text:name="controlling_parallelism_from_the_command_line"/>Controlling Parallelism from the Command Line<text:bookmark-end text:name="__RefHeading___controlling_parallelism_from_the_command_line_17"/><text:bookmark-end text:name="controlling_parallelism_from_the_command_line"/></text:h>
      <text:p text:style-name="Text_20_body"><text:a xlink:type="simple" xlink:href="https://csr.ufmg.br/dokuwiki/doku.php?id=dinamica_console" text:style-name="Internet_20_link" text:visited-style-name="Visited_20_Internet_20_Link">Dinamica Console</text:a> exposes fine-grained switches for turning parallelism on or off at different levels of the engine:</text:p>
      <text:list text:style-name="List_20_1" text:continue-numbering="false">
        <text:list-item>
          <text:p text:style-name="List_20_1_Content_First"> <text:span text:style-name="Source_20_Text">-processors=[processors]</text:span> - override the number of workers; <text:span text:style-name="Source_20_Text">0</text:span> for automatic detection.</text:p>
        </text:list-item>
        <text:list-item>
          <text:p text:style-name="List_20_1_Content"> <text:span text:style-name="Source_20_Text">-disable-parallel-functors</text:span> - disable parallel processing of independent functors.</text:p>
        </text:list-item>
        <text:list-item>
          <text:p text:style-name="List_20_1_Content"> <text:span text:style-name="Source_20_Text">-disable-parallel-steps</text:span> - disable parallel processing of independent loop steps.</text:p>
        </text:list-item>
        <text:list-item>
          <text:p text:style-name="List_20_1_Content"> <text:span text:style-name="Source_20_Text">-disable-parallel-map-load</text:span> - disable loading maps in parallel.</text:p>
        </text:list-item>
        <text:list-item>
          <text:p text:style-name="List_20_1_Content"> <text:span text:style-name="Source_20_Text">-granularity=[granularity]</text:span> - override the default granularity multiplier used to break jobs into parallel tasks.</text:p>
        </text:list-item>
        <text:list-item>
          <text:p text:style-name="List_20_1_Content"> <text:span text:style-name="Source_20_Text">-accelerators-policy=[accelerators-policy]</text:span> - select which accelerator (OpenCL) devices are used.</text:p>
        </text:list-item>
        <text:list-item>
          <text:p text:style-name="List_20_1_Content_Last"> <text:span text:style-name="Source_20_Text">-list-accelerators</text:span> - list available accelerator devices without running the script.</text:p>
        </text:list-item>
      </text:list>
      <text:p text:style-name="Text_20_body">See <text:a xlink:type="simple" xlink:href="https://csr.ufmg.br/dokuwiki/doku.php?id=dinamica_console" text:style-name="Internet_20_link" text:visited-style-name="Visited_20_Internet_20_Link">Dinamica Console</text:a> for the complete flag reference, including memory-allocation and logging options that interact with parallel execution.</text:p>
      <text:h text:style-name="Heading_20_2" text:outline-level="2"><text:bookmark-start text:name="__RefHeading___monitoring_parallel_execution_18"/><text:bookmark-start text:name="monitoring_parallel_execution"/>Monitoring Parallel Execution<text:bookmark-end text:name="__RefHeading___monitoring_parallel_execution_18"/><text:bookmark-end text:name="monitoring_parallel_execution"/></text:h>
      <text:list text:style-name="List_20_1" text:continue-numbering="false">
        <text:list-item>
          <text:p text:style-name="List_20_1_Content_First"> The progress bar shown in the lower-left corner of the interface during execution shows, on hover, what task each worker is currently performing, and keeps updating live.</text:p>
        </text:list-item>
        <text:list-item>
          <text:p text:style-name="List_20_1_Content"> The Explorer panel's <text:span text:style-name="Strong_20_Emphasis">Attributes</text:span> column indicates whether a loop can execute multiple steps simultaneously; hover the attribute icon for its tooltip. See <text:a xlink:type="simple" xlink:href="https://csr.ufmg.br/dokuwiki/doku.php?id=gui_tips#explorer" text:style-name="Internet_20_link" text:visited-style-name="Visited_20_Internet_20_Link">GUI Tips</text:a>.</text:p>
        </text:list-item>
        <text:list-item>
          <text:p text:style-name="List_20_1_Content"> The Explorer's <text:span text:style-name="Strong_20_Emphasis">“Show model bottleneck only”</text:span> icon narrows the view to the 10% of functors responsible for the largest total execution time - useful for finding what is limiting parallel throughput.</text:p>
        </text:list-item>
        <text:list-item>
          <text:p text:style-name="List_20_1_Content_Last"> Running <text:a xlink:type="simple" xlink:href="https://csr.ufmg.br/dokuwiki/doku.php?id=dinamica_console" text:style-name="Internet_20_link" text:visited-style-name="Visited_20_Internet_20_Link">Dinamica Console</text:a> with <text:span text:style-name="Source_20_Text">-profile</text:span> inside an interactive terminal opens a text-based UI with tabs for the message log, worker status, accelerator usage, and resource (memory) tracking.</text:p>
        </text:list-item>
      </text:list>
      <text:h text:style-name="Heading_20_2" text:outline-level="2"><text:bookmark-start text:name="__RefHeading___see_also_19"/><text:bookmark-start text:name="see_also"/>See Also<text:bookmark-end text:name="__RefHeading___see_also_19"/><text:bookmark-end text:name="see_also"/></text:h>
      <text:list text:style-name="List_20_1" text:continue-numbering="false">
        <text:list-item>
          <text:p text:style-name="List_20_1_Content_First"> <text:a xlink:type="simple" xlink:href="https://csr.ufmg.br/dokuwiki/doku.php?id=basic_data_flow" text:style-name="Internet_20_link" text:visited-style-name="Visited_20_Internet_20_Link">Basic Data Flow</text:a> - the dependency-graph rules that determine what can run in parallel.</text:p>
        </text:list-item>
        <text:list-item>
          <text:p text:style-name="List_20_1_Content"> <text:a xlink:type="simple" xlink:href="https://csr.ufmg.br/dokuwiki/doku.php?id=dinamica_console" text:style-name="Internet_20_link" text:visited-style-name="Visited_20_Internet_20_Link">Dinamica Console</text:a> - full flag reference for controlling workers, granularity, and accelerators from the command line.</text:p>
        </text:list-item>
        <text:list-item>
          <text:p text:style-name="List_20_1_Content"> <text:a xlink:type="simple" xlink:href="https://csr.ufmg.br/dokuwiki/doku.php?id=options#number_of_workers" text:style-name="Internet_20_link" text:visited-style-name="Visited_20_Internet_20_Link">Number of Workers</text:a> and <text:a xlink:type="simple" xlink:href="https://csr.ufmg.br/dokuwiki/doku.php?id=options#memory_management" text:style-name="Internet_20_link" text:visited-style-name="Visited_20_Internet_20_Link">Memory Management</text:a> - related GUI settings.</text:p>
        </text:list-item>
        <text:list-item>
          <text:p text:style-name="List_20_1_Content_Last"> <text:a xlink:type="simple" xlink:href="https://csr.ufmg.br/dokuwiki/doku.php?id=execution_policy" text:style-name="Internet_20_link" text:visited-style-name="Visited_20_Internet_20_Link">Execution Policy</text:a>, <text:a xlink:type="simple" xlink:href="https://csr.ufmg.br/dokuwiki/doku.php?id=run_remotely" text:style-name="Internet_20_link" text:visited-style-name="Visited_20_Internet_20_Link">Run Remotely</text:a>, <text:a xlink:type="simple" xlink:href="https://csr.ufmg.br/dokuwiki/doku.php?id=create_connection_info" text:style-name="Internet_20_link" text:visited-style-name="Visited_20_Internet_20_Link">Create Connection Info</text:a> - the functors that control parallel and distributed execution directly inside a mode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rallelism_dinamica</dc:title>
  </office:meta>
</office:document-meta>
</file>