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tcher_continuous_state"/><text:bookmark-start text:name="__RefHeading___patcher_continuous_state_1"/><text:bookmark-start text:name="patcher_continuous_state"/>Patcher Continuous State<text:bookmark-end text:name="__RefHeading___patcher_continuous_state_1"/><text:bookmark-end text:name="patcher_continuous_stat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new patches of a certain class or category, allocating a continuous quantity of stock, rather than a discrete number of cells, up to a specified quota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tinuous Landscape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tocks. Each cell represents the amount of stock stored, in units per hectare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patial probabilities.  </text:p>
          </table:table-cell>
        </table:table-row>
        <table:table-row>
          <table:table-cell office:value-type="string" table:style-name="tablecell">
            <text:p text:style-name="tablealignleft"> Quota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Accumulation quota, in units.  </text:p>
          </table:table-cell>
        </table:table-row>
        <table:table-row>
          <table:table-cell office:value-type="string" table:style-name="tablecell">
            <text:p text:style-name="tablealignleft"> Mean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mean, in hectares.  </text:p>
          </table:table-cell>
        </table:table-row>
        <table:table-row>
          <table:table-cell office:value-type="string" table:style-name="tablecell">
            <text:p text:style-name="tablealignleft"> Varianc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variance, in hectares.  </text:p>
          </table:table-cell>
        </table:table-row>
        <table:table-row>
          <table:table-cell office:value-type="string" table:style-name="tablecell">
            <text:p text:style-name="tablealignleft"> Isometry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isometr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Neighbor Window Lines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neighborhood search window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Neighbor Window Columns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neighborhood search window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Prune Factor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A multiple of the quantity of stock to be allocated, used to size the vector where cells are ranked for the subsequent draw. This is an advanced port.  </text:p>
          </table:table-cell>
          <table:table-cell office:value-type="string" table:style-name="tablecell">
            <text:p text:style-name="tablealignleft"> 1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odified Continuous Landscape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remaining stocks.  </text:p>
          </table:table-cell>
        </table:table-row>
        <table:table-row>
          <table:table-cell office:value-type="string" table:style-name="tablecell">
            <text:p text:style-name="tablealignleft"> Modified Probabilitie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epleted spatial probabilities.  </text:p>
          </table:table-cell>
        </table:table-row>
        <table:table-row>
          <table:table-cell office:value-type="string" table:style-name="tablecell">
            <text:p text:style-name="tablealignleft"> Remaining Quota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Quota that could not be accumulat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orks like Patcher, but accumulates a continuous quantity of stock into new patches, up to Quota, instead of transitioning a discrete number of cells.</text:p>
      <text:p text:style-name="Text_20_body">Patch isometry is a number varying from 0 to 2. Patches assume a more isometric form as this number increas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atcherContinuousSt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tcher_continuous_state</dc:title>
  </office:meta>
</office:document-meta>
</file>