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40b03142c9e8c9ffc8c914ba5979070.png"/>
  <manifest:file-entry manifest:media-type="image/png" manifest:full-path="Pictures/c85fea15a1c79c538c975006659ad757.png"/>
  <manifest:file-entry manifest:media-type="image/png" manifest:full-path="Pictures/dcd736eb131394b41b5c20d9a82bba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formance_comparison"/><text:bookmark-start text:name="__RefHeading___comparing_the_performance_of_dinamica_ego_versus_modelbuilder_of_arcgis_and_macromodeler_of_idrisi_1"/><text:bookmark-start text:name="comparing_the_performance_of_dinamica_ego_versus_modelbuilder_of_arcgis_and_macromodeler_of_idrisi"/>Comparing the Performance of Dinamica EGO Versus ModelBuilder of ArcGis and MacroModeler of IDRISI<text:bookmark-end text:name="__RefHeading___comparing_the_performance_of_dinamica_ego_versus_modelbuilder_of_arcgis_and_macromodeler_of_idrisi_1"/><text:bookmark-end text:name="comparing_the_performance_of_dinamica_ego_versus_modelbuilder_of_arcgis_and_macromodeler_of_idrisi"/></text:h>
      <text:p text:style-name="Text_20_body">Thanks to its <text:a xlink:type="simple" xlink:href="http://www.csr.ufmg.br/dinamica/training/2_EGO_framework.pdf" text:style-name="Internet_20_link" text:visited-style-name="Visited_20_Internet_20_Link">innovative framework</text:a>, which includes 64-bit native version, parallel processing using a hybrid method named task + work stealing and smart management of data flow, Dinamica EGO can far surpass performance of most common GIS. Here we show a comparison of a least cost pathway calculation implemented on Dinamica EGO versus the same model on <text:a xlink:type="simple" xlink:href="http://www.esri.com" text:style-name="Internet_20_link" text:visited-style-name="Visited_20_Internet_20_Link">ModelBuilder of ArcGis</text:a> and <text:a xlink:type="simple" xlink:href="http://www.clarklabs.org" text:style-name="Internet_20_link" text:visited-style-name="Visited_20_Internet_20_Link">MacroModeler of IDRISI</text:a>.</text:p>
      <text:h text:style-name="Heading_20_2" text:outline-level="2"><text:bookmark-start text:name="__RefHeading___least_cost_pathway_calculation_2"/><text:bookmark-start text:name="least_cost_pathway_calculation"/>Least Cost Pathway Calculation<text:bookmark-end text:name="__RefHeading___least_cost_pathway_calculation_2"/><text:bookmark-end text:name="least_cost_pathway_calculation"/></text:h>
      <text:h text:style-name="Heading_20_3" text:outline-level="3"><text:bookmark-start text:name="__RefHeading___dataset_and_models_3"/><text:bookmark-start text:name="dataset_and_models"/>Dataset and Models<text:bookmark-end text:name="__RefHeading___dataset_and_models_3"/><text:bookmark-end text:name="dataset_and_model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he test data and the models used in the comparison can be downloaded at <text:a xlink:type="simple" xlink:href="http://www.csr.ufmg.br/wiki/performance_test.zip" text:style-name="Internet_20_link" text:visited-style-name="Visited_20_Internet_20_Link">here</text:a>.
</text:p>
          </table:table-cell>
        </table:table-row>
      </table:table>
      <text:p text:style-name="Text_20_body">The example consists of two sets of maps extracted from IDRISI tutorial: land use map (worcwest), source map (newplant) and destination map (powerline). The first one at 15 meter resolution composed of 960 columns x 960 rows and the second at 5 meter resolution composed of 2880 columns x 2880 rows (respectively, folders <text:span text:style-name="Source_20_Text">resource</text:span> and <text:span text:style-name="Source_20_Text">resource5</text:span>). Dinamica EGO models are in folders <text:span text:style-name="Source_20_Text">ego_15m</text:span> and <text:span text:style-name="Source_20_Text">ego_5m</text:span>; we made available models with 2, 3 passes and optimum solution. In general, only two to three passes are needed to approximate to an optimum solution. Respective models implemented on MacroModeler are located in <text:span text:style-name="Source_20_Text">Idrisi_15m</text:span> and <text:span text:style-name="Source_20_Text">Idrisi_5m</text:span> <text:note text:id="ftn0" text:note-class="footnote"><text:note-citation text:label="1)">1)</text:note-citation><text:note-body><text:p text:style-name="Footnote">you might need to specify the working directory before running the Idrisi model</text:p></text:note-body></text:note>, and folder <text:span text:style-name="Source_20_Text">arcgis</text:span> contains the ModelBuilder model<text:note text:id="ftn1" text:note-class="footnote"><text:note-citation text:label="2)">2)</text:note-citation><text:note-body><text:p text:style-name="Footnote">Go to Arctool; you will need to add the model as a toolbox and then click on it to open and run the ModelBuilder model</text:p></text:note-body></text:note>.</text:p>
      <text:h text:style-name="Heading_20_3" text:outline-level="3"><text:bookmark-start text:name="__RefHeading___results_4"/><text:bookmark-start text:name="results"/>Results<text:bookmark-end text:name="__RefHeading___results_4"/><text:bookmark-end text:name="results"/></text:h>
      <text:p text:style-name="Text_20_body">Figures below show the pathways calculated with three passes and another with optimum solution using Dinamica EGO as well as the pathways output from MacroModeler and ModelBuilder. Table below show the performance figures for the three platforms. To run the tests, we used a laptop VAIO Intel i5 CPU with 8 GB of RAM, solid state disk, and Windows Seven 64 bits. <text:span text:style-name="Strong_20_Emphasis">Dinamica version was 1.8.</text:span>, IDRISI version was <text:span text:style-name="Strong_20_Emphasis">IDRISI 32, v.2</text:span> (to run on the Taiga version, the model needs to be modified). ArcGis version was <text:span text:style-name="Strong_20_Emphasis">ArcGis 9.3</text:span>.</text:p>
      <text:p text:style-name="Text_20_body"><draw:frame draw:style-name="media" draw:name="Results produced by Dinamica EGO Legend" text:anchor-type="as-char" draw:z-index="0" svg:width="7.9375cm"><draw:text-box><text:p text:style-name="legendcenter"><draw:frame draw:style-name="media" draw:name="Results produced by Dinamica EGO" text:anchor-type="as-char" draw:z-index="1" svg:width="7.9375cm" svg:height="9.8303855325914cm"><draw:image xlink:href="Pictures/c85fea15a1c79c538c975006659ad757.png" xlink:type="simple" xlink:show="embed" xlink:actuate="onLoad"/></draw:frame>Results produced by Dinamica EGO</text:p></draw:text-box></draw:frame> <draw:frame draw:style-name="media" draw:name="Comparison of results produced by all softwares Legend" text:anchor-type="as-char" draw:z-index="0" svg:width="7.9375cm"><draw:text-box><text:p text:style-name="legendcenter"><draw:frame draw:style-name="media" draw:name="Comparison of results produced by all softwares" text:anchor-type="as-char" draw:z-index="2" svg:width="7.9375cm" svg:height="9.8303855325914cm"><draw:image xlink:href="Pictures/dcd736eb131394b41b5c20d9a82bbac5.png" xlink:type="simple" xlink:show="embed" xlink:actuate="onLoad"/></draw:frame>Comparison of results produced by all softwares</text:p></draw:text-box></draw:frame></text:p>
      <text:p text:style-name="Text_20_body">For the 15 meter models, Dinamica EGO model using three passes was 120 times faster than IDRISI MacroModeler and 264 times faster than ArcGIS. For the 5 meter version, Dinamica EGO model with three passes took only 46 seconds, while both MacroModeler and ModelBuilder weren't unable to run the model. This advantage can be even much higher as Dinamica EGO models run faster on multicore computer. For example, on a laptop DELL Alienware with 8 cores, the processing time of the model with 15 meters and two passes takes less than 2 seconds, almost doubling performance, whereas the computing time for the other GIS platforms increased due to slower access to disk.</text:p>
      <table:table table:style-name="Table">
        <table:table-column/>
        <table:table-column/>
        <table:table-column/>
        <table:table-row>
          <table:table-cell office:value-type="string" table:style-name="tableheader" table:number-columns-spanned="3">
            <text:p text:style-name="Table_20_Heading">  Test Results  </text:p>
          </table:table-cell>
          <table:covered-table-cell/>
          <table:covered-table-cell/>
        </table:table-row>
        <table:table-row>
          <table:table-cell office:value-type="string" table:style-name="tablecell">
            <text:p text:style-name="tablealignleft"> Spatial resolution  </text:p>
          </table:table-cell>
          <table:table-cell office:value-type="string" table:style-name="tablecell">
            <text:p text:style-name="tablealigncenter">  15 m  </text:p>
          </table:table-cell>
          <table:table-cell office:value-type="string" table:style-name="tablecell">
            <text:p text:style-name="tablealigncenter">  5 m  </text:p>
          </table:table-cell>
        </table:table-row>
        <table:table-row>
          <table:table-cell office:value-type="string" table:style-name="tablecell">
            <text:p text:style-name="tablealignleft"> Dinamica EGO using 2 passes  </text:p>
          </table:table-cell>
          <table:table-cell office:value-type="string" table:style-name="tablecell">
            <text:p text:style-name="tablealigncenter">  3 sec  </text:p>
          </table:table-cell>
          <table:table-cell office:value-type="string" table:style-name="tablecell">
            <text:p text:style-name="tablealigncenter">  31 sec  </text:p>
          </table:table-cell>
        </table:table-row>
        <table:table-row>
          <table:table-cell office:value-type="string" table:style-name="tablecell">
            <text:p text:style-name="tablealignleft"> Dinamica EGO using 3 passes  </text:p>
          </table:table-cell>
          <table:table-cell office:value-type="string" table:style-name="tablecell">
            <text:p text:style-name="tablealigncenter">  5 sec  </text:p>
          </table:table-cell>
          <table:table-cell office:value-type="string" table:style-name="tablecell">
            <text:p text:style-name="tablealigncenter">  46 sec  </text:p>
          </table:table-cell>
        </table:table-row>
        <table:table-row>
          <table:table-cell office:value-type="string" table:style-name="tablecell">
            <text:p text:style-name="tablealignleft"> Dinamica EGO using optimum solution  </text:p>
          </table:table-cell>
          <table:table-cell office:value-type="string" table:style-name="tablecell">
            <text:p text:style-name="tablealigncenter">  38 sec  </text:p>
          </table:table-cell>
          <table:table-cell office:value-type="string" table:style-name="tablecell">
            <text:p text:style-name="tablealigncenter">  6 min 6 sec  </text:p>
          </table:table-cell>
        </table:table-row>
        <table:table-row>
          <table:table-cell office:value-type="string" table:style-name="tablecell">
            <text:p text:style-name="tablealignleft"> Idrisi MacroModeler  </text:p>
          </table:table-cell>
          <table:table-cell office:value-type="string" table:style-name="tablecell">
            <text:p text:style-name="tablealigncenter">  10 min  </text:p>
          </table:table-cell>
          <table:table-cell office:value-type="string" table:style-name="tablecell">
            <text:p text:style-name="tablealigncenter">  crashed  </text:p>
          </table:table-cell>
        </table:table-row>
        <table:table-row>
          <table:table-cell office:value-type="string" table:style-name="tablecell">
            <text:p text:style-name="tablealignleft"> ArcGIS ModelBuilder  </text:p>
          </table:table-cell>
          <table:table-cell office:value-type="string" table:style-name="tablecell">
            <text:p text:style-name="tablealigncenter">  22 min  </text:p>
          </table:table-cell>
          <table:table-cell office:value-type="string" table:style-name="tablecell">
            <text:p text:style-name="tablealigncenter">  crashed  </text:p>
          </table:table-cell>
        </table:table-row>
      </table:table>
      <text:h text:style-name="Heading_20_3" text:outline-level="3"><text:bookmark-start text:name="__RefHeading___final_thoughts_5"/><text:bookmark-start text:name="final_thoughts"/>Final Thoughts<text:bookmark-end text:name="__RefHeading___final_thoughts_5"/><text:bookmark-end text:name="final_thoughts"/></text:h>
      <text:p text:style-name="Text_20_body">Check out yourself this comparison downloading the test data and running the models on your computer. Any doubts please contact <text:a xlink:type="simple" xlink:href="mailto:dinamica@csr.ufmg.br" text:style-name="Internet_20_link" text:visited-style-name="Visited_20_Internet_20_Link">dinamica@csr.ufmg.b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erformance_comparison</dc:title>
  </office:meta>
</office:document-meta>
</file>