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kw2" style:family="text">
      <style:text-properties fo:color="#000000" fo:font-weight="bold" fo:font-family="Consolas" fo:font-size="10.5pt" fo:font-style="normal" fo:border="0pt none"/>
    </style:style>
    <style:style style:name="highlight_br0" style:family="text">
      <style:text-properties fo:color="#66cc66" fo:font-family="Consolas" fo:font-size="10.5pt" fo:font-style="normal"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sy0" style:family="text">
      <style:text-properties fo:color="#66cc66" fo:font-family="Consolas" fo:font-size="10.5pt" fo:font-style="normal" fo:border="0pt none"/>
    </style:style>
    <style:style style:name="highlight_me1" style:family="text">
      <style:text-properties fo:color="#006600" fo:font-family="Consolas" fo:font-size="10.5pt" fo:font-style="normal" fo:border="0pt none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highlight_kw8" style:family="text">
      <style:text-properties fo:color="#b1b100" fo:font-family="Consolas" fo:font-size="10.5pt" fo:font-style="normal" fo:border="0pt none"/>
    </style:style>
    <style:style style:name="highlight_st0" style:family="text">
      <style:text-properties fo:color="#ff0000" fo:font-family="Consolas" fo:font-size="10.5pt" fo:font-style="normal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_communication_utilities"/><text:bookmark-start text:name="__RefHeading___helper_functions_for_r_-_dinamica_communication_1"/><text:bookmark-start text:name="helper_functions_for_r_-_dinamica_communication"/>Helper functions for R -&gt; Dinamica communication<text:bookmark-end text:name="__RefHeading___helper_functions_for_r_-_dinamica_communication_1"/><text:bookmark-end text:name="helper_functions_for_r_-_dinamica_communication"/></text:h>
      <text:h text:style-name="Heading_20_2" text:outline-level="2"><text:bookmark-start text:name="__RefHeading___access_a_table_column_by_its_name_2"/><text:bookmark-start text:name="access_a_table_column_by_its_name"/>Access a table column by its name<text:bookmark-end text:name="__RefHeading___access_a_table_column_by_its_name_2"/><text:bookmark-end text:name="access_a_table_column_by_its_name"/></text:h>
      <text:p text:style-name="Text_20_body">Suppose there is a <text:span text:style-name="Strong_20_Emphasis">Table</text:span> stored in the variable <text:span text:style-name="Strong_20_Emphasis">myTable</text:span> and the user wants to access the column named <text:span text:style-name="Strong_20_Emphasis">Data</text:span>: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myTable$Data</text:p>
          </table:table-cell>
        </table:table-row>
      </table:table>
      <text:h text:style-name="Heading_20_2" text:outline-level="2"><text:bookmark-start text:name="__RefHeading___discover_the_type_of_a_variable_3"/><text:bookmark-start text:name="discover_the_type_of_a_variable"/>Discover the type of a variable<text:bookmark-end text:name="__RefHeading___discover_the_type_of_a_variable_3"/><text:bookmark-end text:name="discover_the_type_of_a_variable"/></text:h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<text:a xlink:type="simple" xlink:href="http://stat.ethz.ch/R-manual/R-devel/library/base/html/typeof.html" text:style-name="Internet_20_link" text:visited-style-name="Visited_20_Internet_20_Link"><text:span text:style-name="highlight_kw2">typeof</text:span></text:a><text:span text:style-name="highlight_br0">(</text:span> variableName <text:span text:style-name="highlight_br0">)</text:span></text:p>
          </table:table-cell>
        </table:table-row>
      </table:table>
      <text:h text:style-name="Heading_20_2" text:outline-level="2"><text:bookmark-start text:name="__RefHeading___convert_a_variable_to_character_4"/><text:bookmark-start text:name="convert_a_variable_to_character"/>Convert a variable to Character<text:bookmark-end text:name="__RefHeading___convert_a_variable_to_character_4"/><text:bookmark-end text:name="convert_a_variable_to_character"/></text:h>
      <text:p text:style-name="Text_20_body">Suppose there is a <text:span text:style-name="Strong_20_Emphasis">Table</text:span> stored in the variable <text:span text:style-name="Strong_20_Emphasis">myTable</text:span> and the column <text:span text:style-name="Strong_20_Emphasis">Names</text:span> refer to a column of <text:span text:style-name="Strong_20_Emphasis">Factors</text:span></text:p>
      <table:table table:style-name="Table">
        <table:table-column table:style-name="odt_auto_style_table_column_3_1"/>
        <table:table-row>
          <table:table-cell office:value-type="string" table:style-name="PluginODTAutoStyle_TableCell_5">
            <text:p text:style-name="Preformatted_20_Text">myTable$Names <text:span text:style-name="highlight_sy0">&lt;-</text:span> <text:a xlink:type="simple" xlink:href="http://stat.ethz.ch/R-manual/R-devel/library/base/html/as.character.html" text:style-name="Internet_20_link" text:visited-style-name="Visited_20_Internet_20_Link"><text:span text:style-name="highlight_kw2">as.<text:span text:style-name="highlight_me1">character</text:span></text:span></text:a><text:span text:style-name="highlight_br0">(</text:span> myTable$Names <text:span text:style-name="highlight_br0">)</text:span></text:p>
          </table:table-cell>
        </table:table-row>
      </table:table>
      <text:h text:style-name="Heading_20_2" text:outline-level="2"><text:bookmark-start text:name="__RefHeading___read_a_.csv_file_to_table_5"/><text:bookmark-start text:name="read_a_.csv_file_to_table"/>Read a .CSV file to Table<text:bookmark-end text:name="__RefHeading___read_a_.csv_file_to_table_5"/><text:bookmark-end text:name="read_a_.csv_file_to_table"/></text:h>
      <text:p text:style-name="Text_20_body">Suppose the file to be read is located at C:/Users/Default/Documents/information.csv</text:p>
      <table:table table:style-name="Table">
        <table:table-column table:style-name="odt_auto_style_table_column_4_1"/>
        <table:table-row>
          <table:table-cell office:value-type="string" table:style-name="PluginODTAutoStyle_TableCell_7">
            <text:p text:style-name="Preformatted_20_Text">newTable <text:span text:style-name="highlight_sy0">&lt;-</text:span> <text:a xlink:type="simple" xlink:href="http://stat.ethz.ch/R-manual/R-devel/library/utils/html/read.csv.html" text:style-name="Internet_20_link" text:visited-style-name="Visited_20_Internet_20_Link"><text:span text:style-name="highlight_kw8">read.<text:span text:style-name="highlight_me1">csv</text:span></text:span></text:a><text:span text:style-name="highlight_br0">(</text:span> <text:span text:style-name="highlight_st0">"C:/Users/Default/Documents/information.csv"</text:span>, stringsAsFactors <text:span text:style-name="highlight_sy0">=</text:span> FALSE <text:span text:style-name="highlight_br0">)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kw2" style:family="text">
      <style:text-properties fo:color="#000000" fo:font-weight="bold" fo:font-family="Consolas" fo:font-size="10.5pt" fo:font-style="normal" fo:border="0pt none"/>
    </style:style>
    <style:style style:name="highlight_br0" style:family="text">
      <style:text-properties fo:color="#66cc66" fo:font-family="Consolas" fo:font-size="10.5pt" fo:font-style="normal" fo:border="0pt none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sy0" style:family="text">
      <style:text-properties fo:color="#66cc66" fo:font-family="Consolas" fo:font-size="10.5pt" fo:font-style="normal" fo:border="0pt none"/>
    </style:style>
    <style:style style:name="highlight_me1" style:family="text">
      <style:text-properties fo:color="#006600" fo:font-family="Consolas" fo:font-size="10.5pt" fo:font-style="normal" fo:border="0pt none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highlight_kw8" style:family="text">
      <style:text-properties fo:color="#b1b100" fo:font-family="Consolas" fo:font-size="10.5pt" fo:font-style="normal" fo:border="0pt none"/>
    </style:style>
    <style:style style:name="highlight_st0" style:family="text">
      <style:text-properties fo:color="#ff0000" fo:font-family="Consolas" fo:font-size="10.5pt" fo:font-style="normal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r_communication_utilities</dc:title>
  </office:meta>
</office:document-meta>
</file>