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map"/><text:bookmark-start text:name="__RefHeading___regionalize_map_1"/><text:bookmark-start text:name="regionalize_map"/>Regionalize Map<text:bookmark-end text:name="__RefHeading___regionalize_map_1"/><text:bookmark-end text:name="regionaliz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map into a series of region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ny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Region identifier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Keep Non Region Cell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from the regional map located outside the region mask are preserved, including the additional border cells. Otherwise, these cells are filled with null values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is is internally linked by the <text:a xlink:type="simple" xlink:href="https://csr.ufmg.br/dokuwiki/doku.php?id=region_manager" text:style-name="Internet_20_link" text:visited-style-name="Visited_20_Internet_20_Link">Region Manager</text:a> container.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gional map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iz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map</dc:title>
  </office:meta>
</office:document-meta>
</file>