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70b6f204b1e4ce6516117e9824a88b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oc_suite"/><text:bookmark-start text:name="__RefHeading___receiver_operating_characteristic_roc_suite_1"/><text:bookmark-start text:name="receiver_operating_characteristic_roc_suite"/>Receiver Operating Characteristic (ROC) suite<text:bookmark-end text:name="__RefHeading___receiver_operating_characteristic_roc_suite_1"/><text:bookmark-end text:name="receiver_operating_characteristic_roc_suite"/></text:h>
      <text:h text:style-name="Heading_20_3" text:outline-level="3"><text:bookmark-start text:name="__RefHeading___brief_description_2"/><text:bookmark-start text:name="brief_description"/>Brief description<text:bookmark-end text:name="__RefHeading___brief_description_2"/><text:bookmark-end text:name="brief_description"/></text:h>
      <text:p text:style-name="Text_20_body">The Receiver Operating Characteristic (ROC) evaluates map similarity considering a reference binary pattern. ROC compares the amount of true positive and false positive cells through an incremental binary classification (Mas et al. 2013a). ROC is commonly used in GIS to evaluate spatial predictions versus observed data. An ROC suite developed by Mas et al (2013) is available on Dinamica-EGO. There are some study cases that apply ROC to evaluate binary predictions through a probability or suitability map using a suite of functors and submodels on Dinamica-EGO.</text:p>
      <text:h text:style-name="Heading_20_3" text:outline-level="3"><text:bookmark-start text:name="__RefHeading___about_metrics_3"/><text:bookmark-start text:name="about_metrics"/>About metrics<text:bookmark-end text:name="__RefHeading___about_metrics_3"/><text:bookmark-end text:name="about_metrics"/></text:h>
      <text:p text:style-name="Text_20_body">The main ROC metrics used to evaluate the results are the area under curve (AUC) and the partial area under curve (pAUC). Figure 01 presents the standard ROC graph of true positive and false positive. The red diagonal curve represents a hypothetical model that predicts the same number of hits and false alarms. The suitability maps are interpreted on the ROC as prediction curves compared with the fixed diagonal. Each suitability evaluation generates a new curve on the graph. Curves over the fixed diagonal represent models that perform better than a random model. The final gain (relative to the suitability map) is summarized by the AUC measure. An equivalent metric can be applied to measure hit rate or error rate, this partial measure is called pAUC, as illustrated in the figure 01. 
<text:line-break/>
<text:line-break/>
<draw:frame draw:style-name="mediacenter" draw:name="Figure 01: ROC curve and respective metrics. Legend" text:anchor-type="paragraph" draw:z-index="0" svg:width="14.552083333333cm"><draw:text-box><text:p text:style-name="legendcenter"><draw:frame draw:style-name="mediacenter" draw:name="Figure 01: ROC curve and respective metrics." text:anchor-type="paragraph" draw:z-index="0" svg:width="14.552083333333cm" svg:height="10.780765936848cm"><draw:image xlink:href="Pictures/670b6f204b1e4ce6516117e9824a88b1.png" xlink:type="simple" xlink:show="embed" xlink:actuate="onLoad"/></draw:frame>Figure 01: ROC curve and respective metrics.</text:p></draw:text-box></draw:frame>
Figure 01: ROC curve and respective metrics.
<text:line-break/>
<text:line-break/></text:p>
      <text:h text:style-name="Heading_20_3" text:outline-level="3"><text:bookmark-start text:name="__RefHeading___cases_4"/><text:bookmark-start text:name="cases"/>Cases<text:bookmark-end text:name="__RefHeading___cases_4"/><text:bookmark-end text:name="cases"/></text:h>
      <text:list text:style-name="List_20_1" text:continue-numbering="false">
        <text:list-item>
          <text:p text:style-name="List_20_1_Content_First"> <text:a xlink:type="simple" xlink:href="https://csr.ufmg.br/dokuwiki/doku.php?id=habitat_suitability_modeling_with_small_sample_size" text:style-name="Internet_20_link" text:visited-style-name="Visited_20_Internet_20_Link">Evaluating Weights of Evidence method for habitat suitability modeling: a comparison with Maximum Entropy for a case of few presence records;</text:a></text:p>
        </text:list-item>
        <text:list-item>
          <text:p text:style-name="List_20_1_Content_Last"> <text:a xlink:type="simple" xlink:href="http://dx.doi.org/10.1080/13658816.2013.770517" text:style-name="Internet_20_link" text:visited-style-name="Visited_20_Internet_20_Link">Kolb, M.; Mas, J.F.; Galicia, L. Evaluating drivers of land-use change and transition potential models in a complex landscape in Southern Mexico. International Journal of Geographical Information Science. Volume 27, Issue 9, 2013.</text:a></text:p>
        </text:list-item>
      </text:list>
      <text:h text:style-name="Heading_20_3" text:outline-level="3"><text:bookmark-start text:name="__RefHeading___references_5"/><text:bookmark-start text:name="references"/>References<text:bookmark-end text:name="__RefHeading___references_5"/><text:bookmark-end text:name="references"/></text:h>
      <text:list text:style-name="List_20_1" text:continue-numbering="false">
        <text:list-item>
          <text:p text:style-name="List_20_1_Content_First"> <text:a xlink:type="simple" xlink:href="http://www.mdpi.com/2220-9964/2/3/869" text:style-name="Internet_20_link" text:visited-style-name="Visited_20_Internet_20_Link">Mas, J.F.; Soares-Filho, B. S.; Pontius Jr, R. G.; Gutiérrez, M. F.; Rodrigues, H. O. A Suite of Tools for ROC Analysis of Spatial Models. ISPRS International Journal of Geo-Information. 2013a; 2(3):869-887;</text:a></text:p>
        </text:list-item>
        <text:list-item>
          <text:p text:style-name="List_20_1_Content_Last"> Mas, J.F. Tools for ROC analysis of spatial models Installation instructions and application examples. Centro de Investigaciones en Geografía Ambiental Universidad Nacional Autónoma de México (UNAM), 2013b.</text:p>
        </text:list-item>
      </text:list>
      <text:h text:style-name="Heading_20_3" text:outline-level="3"><text:bookmark-start text:name="__RefHeading___resources_6"/><text:bookmark-start text:name="resources"/>Resources<text:bookmark-end text:name="__RefHeading___resources_6"/><text:bookmark-end text:name="resources"/></text:h>
      <text:p text:style-name="Text_20_body"><text:a xlink:type="simple" xlink:href="http://csr.ufmg.br/dinamica_utils/download/files/ROCsuite_resources.zip" text:style-name="Internet_20_link" text:visited-style-name="Visited_20_Internet_20_Link">ROC suite resource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roc_suite</dc:title>
  </office:meta>
</office:document-meta>
</file>