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lookup_table"/><text:bookmark-start text:name="__RefHeading___select_lookup_table_1"/><text:bookmark-start text:name="select_lookup_table"/>Select Lookup Table<text:bookmark-end text:name="__RefHeading___select_lookup_table_1"/><text:bookmark-end text:name="select_lookup_tab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lookup table out of a series connected inside it, based on the current step. Each candidate table must be connected through a <text:a xlink:type="simple" xlink:href="https://csr.ufmg.br/dokuwiki/doku.php?id=number_table" text:style-name="Internet_20_link" text:visited-style-name="Visited_20_Internet_20_Link">Number Table</text:a> hook, whose number identifies the step at which that table takes over. A table begins being selected once the model step reaches its number, and remains selected until the step reaches the number of another connected table, allowing one lookup table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lookup table, automatically bound to the innermost compatible container.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Selected lookup tab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csr.ufmg.br/dokuwiki/doku.php?id=number_table" text:style-name="Internet_20_link" text:visited-style-name="Visited_20_Internet_20_Link">Number Table</text:a> hooks connected to a lookup table can be used inside this container.</text:p>
      <text:p text:style-name="Text_20_body">The selected lookup table is the one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Lookup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lookup_table</dc:title>
  </office:meta>
</office:document-meta>
</file>