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map"/><text:bookmark-start text:name="__RefHeading___select_map_1"/><text:bookmark-start text:name="select_map"/>Select Map<text:bookmark-end text:name="__RefHeading___select_map_1"/><text:bookmark-end text:name="select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map out of a series of maps connected inside it, based on the current step. Each candidate map must be connected through a <text:a xlink:type="simple" xlink:href="https://csr.ufmg.br/dokuwiki/doku.php?id=number_map" text:style-name="Internet_20_link" text:visited-style-name="Visited_20_Internet_20_Link">Number Map</text:a> hook, whose number identifies the step at which that map takes over. A map begins being selected once the model step reaches its number, and remains selected until the step reaches the number of another connected map, allowing one map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map, automatically bound to the innermost compatible container.  </text:p>
          </table:table-cell>
          <table:table-cell office:value-type="string" table:style-name="tablecell">
            <text:p text:style-name="tablealignleft"> —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Selected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csr.ufmg.br/dokuwiki/doku.php?id=number_map" text:style-name="Internet_20_link" text:visited-style-name="Visited_20_Internet_20_Link">Number Map</text:a> hooks can be connected inside this container.</text:p>
      <text:p text:style-name="Text_20_body">The selected map is the one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map</dc:title>
  </office:meta>
</office:document-meta>
</file>