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tuple"/><text:bookmark-start text:name="__RefHeading___send_tuple_1"/><text:bookmark-start text:name="send_tuple"/>Send Tuple<text:bookmark-end text:name="__RefHeading___send_tuple_1"/><text:bookmark-end text:name="send_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s a tuple of numbers to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uple 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Tuple of numbers to sen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tuple with the corresponding receive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 Tuple 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The tuple of numbers that was sen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tuple is sent.</text:p>
      <text:p text:style-name="Text_20_body">Raises an error if no communication session is open.</text:p>
      <text:p text:style-name="Text_20_body">In R, a tuple corresponds to a list or vector of real values, sent or received with Dinamica::sendNumberVector() and Dinamica::receiveNumberVector(). See <text:a xlink:type="simple" xlink:href="https://csr.ufmg.br/dokuwiki/doku.php?id=external_communication" text:style-name="Internet_20_link" text:visited-style-name="Visited_20_Internet_20_Link">External Communication</text:a> for how to open a session from an external application and exchange data with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nd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tuple</dc:title>
  </office:meta>
</office:document-meta>
</file>