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t_fitness"/><text:bookmark-start text:name="__RefHeading___set_fitness_1"/><text:bookmark-start text:name="set_fitness"/>Set Fitness<text:bookmark-end text:name="__RefHeading___set_fitness_1"/><text:bookmark-end text:name="set_fitnes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asses the fitness value calculated for the current individual to the nearest enclosing <text:a xlink:type="simple" xlink:href="https://csr.ufmg.br/dokuwiki/doku.php?id=genetic_algorithm_tool" text:style-name="Internet_20_link" text:visited-style-name="Visited_20_Internet_20_Link">Genetic Algorithm Tool</text:a> contain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itness 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Fitness value calculated for the current individual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itness 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Real Value Type</text:a>  </text:p>
          </table:table-cell>
          <table:table-cell office:value-type="string" table:style-name="tablecell">
            <text:p text:style-name="tablealignleft"> Fitness value calculated for the current individual, passed to the enclosing Genetic Algorithm Tool container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calibration" text:style-name="Internet_20_link" text:visited-style-name="Visited_20_Internet_20_Link"> Calibr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must be placed inside a Genetic Algorithm Tool. Once the fitness of the current individual has been calculated, this functor reports that value back to the genetic algorithm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tFitnes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t_fitness</dc:title>
  </office:meta>
</office:document-meta>
</file>