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while_condition"/><text:bookmark-start text:name="__RefHeading___set_while_condition_1"/><text:bookmark-start text:name="set_while_condition"/>Set While Condition<text:bookmark-end text:name="__RefHeading___set_while_condition_1"/><text:bookmark-end text:name="set_while_cond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condition that the innermost <text:a xlink:type="simple" xlink:href="https://csr.ufmg.br/dokuwiki/doku.php?id=while" text:style-name="Internet_20_link" text:visited-style-name="Visited_20_Internet_20_Link">While</text:a> or <text:a xlink:type="simple" xlink:href="https://csr.ufmg.br/dokuwiki/doku.php?id=do_while" text:style-name="Internet_20_link" text:visited-style-name="Visited_20_Internet_20_Link">Do While</text:a> container holding this functor uses to decide whether it keeps loop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Value to be used as the loop condi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Value passed on to the enclosing loop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the <text:a xlink:type="simple" xlink:href="https://csr.ufmg.br/dokuwiki/doku.php?id=while" text:style-name="Internet_20_link" text:visited-style-name="Visited_20_Internet_20_Link">While</text:a> or <text:a xlink:type="simple" xlink:href="https://csr.ufmg.br/dokuwiki/doku.php?id=do_while" text:style-name="Internet_20_link" text:visited-style-name="Visited_20_Internet_20_Link">Do While</text:a> container whose looping condition it sets; its output connects automatically to that container's internal condition inpu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WhileCondi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while_condition</dc:title>
  </office:meta>
</office:document-meta>
</file>