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ceives and passes on the current model step or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not connected this functor is auto-associable to its wrapping container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ep</dc:title>
  </office:meta>
</office:document-meta>
</file>