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cc9a50330935938277ee6bdf972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:start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h text:style-name="Heading_20_3" text:outline-level="3"><text:bookmark-start text:name="__RefHeading___guidebook_2"/><text:bookmark-start text:name="guidebook"/>Guidebook<text:bookmark-end text:name="__RefHeading___guidebook_2"/><text:bookmark-end text:name="guidebook"/></text:h>
      <text:p text:style-name="Text_20_body"><text:line-break/>
<text:line-break/>
<draw:frame draw:style-name="mediacenter" draw:name="0" text:anchor-type="paragraph" draw:z-index="0" svg:width="7.62cm" svg:height="8.3608333333333cm"><draw:image xlink:href="Pictures/6ecc9a50330935938277ee6bdf972f0d.jpg" xlink:type="simple" xlink:show="embed" xlink:actuate="onLoad"/></draw:frame>
<text:line-break/>
<text:line-break/>
<text:line-break/>
Britaldo S. Soares-Filho, Hermann O. Rodrigues, William L. Costa (2009)<text:line-break/></text:p>
      <text:p text:style-name="Text_20_body">Revised edition - (July 2013) Juliana Leroy Davis</text:p>
      <text:p text:style-name="Text_20_body">Copyright © 2009 by Britaldo Silveira Soares-Filho</text:p>
      <text:p text:style-name="Text_20_body">All rights reserved</text:p>
      <text:p text:style-name="Text_20_body">TEXT EDITING<text:line-break/>
Britaldo Silveira Soares Filho<text:line-break/>
TEXT REVISING<text:line-break/>
Silvia Weel<text:line-break/>
Peter Schlesinger<text:line-break/>
COVER PAGE<text:line-break/>
Britaldo Silveira Soares-Filho<text:line-break/>
Flávio de Castro Oliveira<text:line-break/>
FORMATTING<text:line-break/>
Flávio de Castro Oliveira<text:line-break/>
Letícia de Barros Viana Hissa<text:line-break/></text:p>
      <text:p text:style-name="Text_20_body">Britaldo Silveira Soares-Filho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csr.ufmg.br/dinamica" text:style-name="Internet_20_link" text:visited-style-name="Visited_20_Internet_20_Link">www.csr.ufmg.br/dinamica</text:a><text:line-break/></text:p>
      <text:p text:style-name="Text_20_body">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csr.ufmg.br/dokuwiki/doku.php?id=tutorial:introduction" text:style-name="Internet_20_link" text:visited-style-name="Visited_20_Internet_20_Link"> Introduction</text:a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3" text:outline-level="3"><text:bookmark-start text:name="__RefHeading___basic_lessons_3"/><text:bookmark-start text:name="basic_lessons"/>Basic Lessons<text:bookmark-end text:name="__RefHeading___basic_lessons_3"/><text:bookmark-end text:name="basic_lessons"/></text:h><text:p text:style-name="Text_20_body"> <text:a xlink:type="simple" xlink:href="https://csr.ufmg.br/dokuwiki/doku.php?id=tutorial:building_a_simple_model" text:style-name="Internet_20_link" text:visited-style-name="Visited_20_Internet_20_Link">Building a simple model</text:a><text:line-break/>
<text:line-break/></text:p><text:p text:style-name="Text_20_body"> <text:a xlink:type="simple" xlink:href="https://csr.ufmg.br/dokuwiki/doku.php?id=tutorial:incorporating_iterations_into_a_model" text:style-name="Internet_20_link" text:visited-style-name="Visited_20_Internet_20_Link">Incorporating iterations into a model</text:a><text:line-break/>
 <text:line-break/></text:p><text:p text:style-name="Text_20_body"> <text:a xlink:type="simple" xlink:href="https://csr.ufmg.br/dokuwiki/doku.php?id=tutorial:using_the_concept_of_region" text:style-name="Internet_20_link" text:visited-style-name="Visited_20_Internet_20_Link">Using the concept of region</text:a><text:line-break/>
 <text:line-break/></text:p><text:p text:style-name="Text_20_body"> <text:a xlink:type="simple" xlink:href="https://csr.ufmg.br/dokuwiki/doku.php?id=tutorial:calculating_accumulated_cost_surface_and_least-cost_pathway" text:style-name="Internet_20_link" text:visited-style-name="Visited_20_Internet_20_Link">Calculating accumulated cost surface and least-cost pathway</text:a><text:line-break/>
 <text:line-break/></text:p><text:p text:style-name="Text_20_body"> <text:a xlink:type="simple" xlink:href="https://csr.ufmg.br/dokuwiki/doku.php?id=tutorial:multiple_criteria_evaluation_in_dinamica_ego" text:style-name="Internet_20_link" text:visited-style-name="Visited_20_Internet_20_Link">Multiple Criteria Evaluation in Dinamica EGO</text:a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3" text:outline-level="3"><text:bookmark-start text:name="__RefHeading___land_use_and_land_cover_change_simulation_4"/><text:bookmark-start text:name="land_use_and_land_cover_change_simulation"/>Land use and land cover change simulation<text:bookmark-end text:name="__RefHeading___land_use_and_land_cover_change_simulation_4"/><text:bookmark-end text:name="land_use_and_land_cover_change_simulation"/></text:h><text:p text:style-name="Text_20_body"><text:a xlink:type="simple" xlink:href="https://csr.ufmg.br/dokuwiki/doku.php?id=tutorial:building_a_land-use_and_land-cover_change_simulation_model" text:style-name="Internet_20_link" text:visited-style-name="Visited_20_Internet_20_Link">Building a land-use and land-cover change simulation model</text:a><text:line-break/>
<text:line-break/>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h text:style-name="Heading_20_3" text:outline-level="3"><text:bookmark-start text:name="__RefHeading___resources_features_and_applications_5"/><text:bookmark-start text:name="resources_features_and_applications"/>Resources, Features and Applications<text:bookmark-end text:name="__RefHeading___resources_features_and_applications_5"/><text:bookmark-end text:name="resources_features_and_applications"/></text:h><text:p text:style-name="Text_20_body"><text:a xlink:type="simple" xlink:href="https://csr.ufmg.br/dokuwiki/doku.php?id=submodels" text:style-name="Internet_20_link" text:visited-style-name="Visited_20_Internet_20_Link">Submodels</text:a><text:line-break/>
<text:line-break/></text:p><text:p text:style-name="Text_20_body"><text:a xlink:type="simple" xlink:href="https://csr.ufmg.br/dokuwiki/doku.php?id=wizard" text:style-name="Internet_20_link" text:visited-style-name="Visited_20_Internet_20_Link"> Wizard Interface</text:a><text:line-break/>
<text:line-break/></text:p><text:p text:style-name="Text_20_body"><text:a xlink:type="simple" xlink:href="https://csr.ufmg.br/dokuwiki/doku.php?id=tutorial:advanced_resources" text:style-name="Internet_20_link" text:visited-style-name="Visited_20_Internet_20_Link">Advanced resources</text:a><text:line-break/>
<text:line-break/></text:p><text:p text:style-name="Text_20_body"><text:a xlink:type="simple" xlink:href="https://csr.ufmg.br/dokuwiki/doku.php?id=tutorial:landscape_metrics_in_dinamica_ego" text:style-name="Internet_20_link" text:visited-style-name="Visited_20_Internet_20_Link">Landscape metrics in Dinamica EGO</text:a><text:line-break/>
<text:line-break/></text:p><text:p text:style-name="Text_20_body"><text:a xlink:type="simple" xlink:href="https://csr.ufmg.br/dokuwiki/doku.php?id=tutorial:redd_case_study" text:style-name="Internet_20_link" text:visited-style-name="Visited_20_Internet_20_Link">REDD case study</text:a>
<text:line-break/>
<text:line-break/></text:p><text:p text:style-name="Text_20_body"><text:a xlink:type="simple" xlink:href="https://csr.ufmg.br/dokuwiki/doku.php?id=tutorial:heuristic_calibration_of_models_by_using_genetic_algorithm" text:style-name="Internet_20_link" text:visited-style-name="Visited_20_Internet_20_Link">Heuristic calibration of models by using Genetic Algorithm</text:a><text:line-break/>
<text:line-break/>
<text:line-break/>
<text:a xlink:type="simple" xlink:href="https://csr.ufmg.br/dokuwiki/doku.php?id=tutorial:agent_based_model" text:style-name="Internet_20_link" text:visited-style-name="Visited_20_Internet_20_Link">Agent Based Model</text:a><text:line-break/>
<text:line-break/></text:p></table:table-cell></table:table-row></table:table></draw:text-box></draw:frame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csr.ufmg.br/dokuwiki/doku.php?id=tutorial:dinamica_ego_script_language_and_console_launcher" text:style-name="Internet_20_link" text:visited-style-name="Visited_20_Internet_20_Link">Dinamica EGO script language and console launcher</text:a><text:line-break/></text:p><text:p text:style-name="Text_20_body"><text:a xlink:type="simple" xlink:href="https://csr.ufmg.br/dokuwiki/doku.php?id=tutorial:final_remarks" text:style-name="Internet_20_link" text:visited-style-name="Visited_20_Internet_20_Link">Final Remarks</text:a></text:p><text:p text:style-name="Text_20_body"><text:a xlink:type="simple" xlink:href="https://csr.ufmg.br/dokuwiki/doku.php?id=tutorial:references" text:style-name="Internet_20_link" text:visited-style-name="Visited_20_Internet_20_Link">Referenc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start</dc:title>
  </office:meta>
</office:document-meta>
</file>