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12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12.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csr.ufmg.br/dokuwiki/doku.php?id=what_is_new_8_12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csr.ufmg.br/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discussion_group_5"/><text:bookmark-start text:name="discussion_group"/>Discussion Group<text:bookmark-end text:name="__RefHeading___discussion_group_5"/><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csr.ufmg.br/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120</dc:title>
  </office:meta>
</office:document-meta>
</file>