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file-entry manifest:media-type="image/png" manifest:full-path="Pictures/fb55a7454c20288e3e47cd9bc796c3ae.png"/>
  <manifest:file-entry manifest:media-type="image/png" manifest:full-path="Pictures/b3241d13c36bb0a7803ef2db83f10467.png"/>
  <manifest:file-entry manifest:media-type="image/png" manifest:full-path="Pictures/6f4ff4351506a0a8d5a7128f81bbbf65.png"/>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5"/><text:bookmark-start text:name="__RefHeading___welcome_to_dinamica_ego_5_1"/><text:bookmark-start text:name="welcome_to_dinamica_ego_5"/>Welcome to Dinamica EGO 5<text:bookmark-end text:name="__RefHeading___welcome_to_dinamica_ego_5_1"/><text:bookmark-end text:name="welcome_to_dinamica_ego_5"/></text:h>
      <text:p text:style-name="Text_20_body">Congratulations! You have successfully installed <text:a xlink:type="simple" xlink:href="https://csr.ufmg.br/dokuwiki/doku.php?id=what_is_new_5" text:style-name="Internet_20_link" text:visited-style-name="Visited_20_Internet_20_Link">Dinamica EGO 5</text:a>!</text:p>
      <text:p text:style-name="Text_20_body">(See the changelog specific for <text:a xlink:type="simple" xlink:href="https://csr.ufmg.br/dokuwiki/doku.php?id=what_is_new_5_2_0" text:style-name="Internet_20_link" text:visited-style-name="Visited_20_Internet_20_Link">version 5.2.0</text:a> and <text:a xlink:type="simple" xlink:href="https://csr.ufmg.br/dokuwiki/doku.php?id=what_is_new_5_2_1" text:style-name="Internet_20_link" text:visited-style-name="Visited_20_Internet_20_Link">version 5.2.1</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Model execution might fail, if you are upgrading from a previous version of Dinamica EGO with the <text:span text:style-name="Emphasis">Enhancement Plugin</text:span> [allowing the use of R as part of a Dinamica EGO model] installed and there are R packages that were downloaded by Dinamica itself.If that happens, open the <text:span text:style-name="Strong_20_Emphasis">Options</text:span> dialog (<text:span text:style-name="Strong_20_Emphasis">Tools</text:span> -&gt; <text:span text:style-name="Strong_20_Emphasis">Options</text:span>), then choose <text:span text:style-name="Strong_20_Emphasis">Integration</text:span> | <text:span text:style-name="Strong_20_Emphasis">R</text:span>, and click on “<text:span text:style-name="Strong_20_Emphasis">Purge User Installed Packages...</text:span>” to remove all installed packages. The removed packages will be reinstalled again next time the model is executed.</text:p>
          </table:table-cell>
        </table:table-row>
      </table:table>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5 brings several groundbreaking improvements in several areas:</text:p>
      <text:p text:style-name="Text_20_body"><text:span text:style-name="Strong_20_Emphasis">Execution</text:span></text:p>
      <text:list text:style-name="List_20_1" text:continue-numbering="false">
        <text:list-item>
          <text:p text:style-name="List_20_1_Content_First"> The parallel execution system was rebuilt from scratch making this the fastest Dinamica EGO ever! Now, the parallel execution uses a fixed number of execution threads (called workers) with task stealing to provide load balancing and increase the flexibility of how parallel tasks can be designed. In theory, all model components can run in parallel:</text:p>
          <text:list text:style-name="List_20_1">
            <text:list-item>
              <text:p text:style-name="List_20_1_Content"> Independent functors run in parallel;</text:p>
            </text:list-item>
            <text:list-item>
              <text:p text:style-name="List_20_1_Content"> Independent loop steps run in parallel;</text:p>
            </text:list-item>
            <text:list-item>
              <text:p text:style-name="List_20_1_Content"> Different pieces of a map are loaded in parallel.</text:p>
            </text:list-item>
            <text:list-item>
              <text:p text:style-name="List_20_1_Content_Last"> Individual settings in the Execution tab of the Options dialog controls how parallel execution works.</text:p>
            </text:list-item>
          </text:list>
        </text:list-item>
      </text:list>
      <text:list text:style-name="List_20_1" text:continue-numbering="false">
        <text:list-item>
          <text:p text:style-name="LastListParagraph_List_20_1_Content_First"> Thousands of internal optimizations.</text:p>
        </text:list-item>
      </text:list>
      <text:list text:style-name="List_20_1" text:continue-numbering="false">
        <text:list-item>
          <text:p text:style-name="LastListParagraph_List_20_1_Content_First"> Now images are manipulated in parallel even when they are too big to fit in memory.</text:p>
        </text:list-item>
      </text:list>
      <text:list text:style-name="List_20_1" text:continue-numbering="false">
        <text:list-item>
          <text:p text:style-name="LastListParagraph_List_20_1_Content_First"> Additional new options to control how memory allocation for maps works.</text:p>
        </text:list-item>
      </text:list>
      <text:list text:style-name="List_20_1" text:continue-numbering="false">
        <text:list-item>
          <text:p text:style-name="LastListParagraph_List_20_1_Content_First"> [EXPERIMENTAL] Certain functors can have their execution accelerated using GPUs (called accelerators). The use of Nvidia and AMD GPU card models released after 2016 is advised.</text:p>
        </text:list-item>
      </text:list>
      <text:p text:style-name="Text_20_body"><draw:frame draw:style-name="media" draw:name="1" text:anchor-type="as-char" draw:z-index="1" svg:width="10.583333333333cm" svg:height="7.8081481481481cm"><draw:image xlink:href="Pictures/fb55a7454c20288e3e47cd9bc796c3ae.png" xlink:type="simple" xlink:show="embed" xlink:actuate="onLoad"/></draw:frame></text:p>
      <text:p text:style-name="Text_20_body"><text:span text:style-name="Strong_20_Emphasis">Internationalization</text:span></text:p>
      <text:list text:style-name="List_20_1" text:continue-numbering="false">
        <text:list-item>
          <text:p text:style-name="LastListParagraph_List_20_1_Content_First"> Now it is possible to provided file paths, and also comments and alias for functors in almost any language. The graphical interface itself is still available only in English, though.</text:p>
        </text:list-item>
      </text:list>
      <text:p text:style-name="Text_20_body"><draw:frame draw:style-name="media" draw:name="2" text:anchor-type="as-char" draw:z-index="2" svg:width="10.583333333333cm" svg:height="10.226773864216cm"><draw:image xlink:href="Pictures/b3241d13c36bb0a7803ef2db83f10467.png" xlink:type="simple" xlink:show="embed" xlink:actuate="onLoad"/></draw:frame></text:p>
      <text:p text:style-name="Text_20_body"><text:span text:style-name="Strong_20_Emphasis">Integration</text:span></text:p>
      <text:list text:style-name="List_20_1" text:continue-numbering="false">
        <text:list-item>
          <text:p text:style-name="LastListParagraph_List_20_1_Content_First"> Improved integration with R: It is now possible to install packages even if R is being provided by the Enhancement Plugin. Just replace the typical import statement 'library (NAME)' with 'dinamicaPackage(“NAME”)' when importing packages from your scripts. By doing so, packages will be automatically downloaded and installed, if necessary. An option in the Tools-&gt;Options dialog defines the mirror repository from where R packages are downloaded by Dinamica EGO. </text:p>
        </text:list-item>
      </text:list>
      <text:list text:style-name="List_20_1" text:continue-numbering="false">
        <text:list-item>
          <text:p text:style-name="LastListParagraph_List_20_1_Content_First"> Integration with Python: Python can now be used to create functors, via <text:a xlink:type="simple" xlink:href="https://csr.ufmg.br/dokuwiki/doku.php?id=calculate_python_expression" text:style-name="Internet_20_link" text:visited-style-name="Visited_20_Internet_20_Link">Calculate Python Expression</text:a> as part of the models. It is now possible to install packages by using 'dinamica.package(“NAME”)' when importing packages. Similarly how it works for R, Python packages will be automatically downloaded and installed from the PIP repository, if necessary. Packages can also be installed from custom locations. And unlike R, the Python interpreter is deployed with Dinamica EGO, so it is possible to use Python to create functors out of the box.</text:p>
        </text:list-item>
      </text:list>
      <text:p text:style-name="Text_20_body"><draw:frame draw:style-name="media" draw:name="3" text:anchor-type="as-char" draw:z-index="3" svg:width="10.583333333333cm" svg:height="6.2006344784896cm"><draw:image xlink:href="Pictures/6f4ff4351506a0a8d5a7128f81bbbf65.png" xlink:type="simple" xlink:show="embed" xlink:actuate="onLoad"/></draw:frame></text:p>
      <text:p text:style-name="Text_20_body"><text:span text:style-name="Strong_20_Emphasis">Portable</text:span></text:p>
      <text:list text:style-name="List_20_1" text:continue-numbering="false">
        <text:list-item>
          <text:p text:style-name="LastListParagraph_List_20_1_Content_First"> Windows version of Dinamica EGO can now be used without having to be installed (portable version). However, the full installer is still recommended for easier deployment and for a better overall experience.</text:p>
        </text:list-item>
      </text:list>
      <text:p text:style-name="Text_20_body"><text:span text:style-name="Strong_20_Emphasis">Submodels</text:span></text:p>
      <text:list text:style-name="List_20_1" text:continue-numbering="false">
        <text:list-item>
          <text:p text:style-name="LastListParagraph_List_20_1_Content_First"> Submodels and functors can now be nested with multiple levels in the Functor Library tree.</text:p>
        </text:list-item>
      </text:list>
      <text:list text:style-name="List_20_1" text:continue-numbering="false">
        <text:list-item>
          <text:p text:style-name="LastListParagraph_List_20_1_Content_First"> Submodels can show their inputs in custom tabs (other than the default or advanced tabs) in the Functor Editor dialog.</text:p>
        </text:list-item>
      </text:list>
      <text:list text:style-name="List_20_1" text:continue-numbering="false">
        <text:list-item>
          <text:p text:style-name="LastListParagraph_List_20_1_Content_First"> Submodels are loaded “lazily” when the application starts. As the result, Dinamica tends to initialize very quickly, even when dozen of submodels are installed.</text:p>
        </text:list-item>
      </text:list>
      <text:p text:style-name="Text_20_body"><text:span text:style-name="Strong_20_Emphasis">Miscelaneas</text:span></text:p>
      <text:list text:style-name="List_20_1" text:continue-numbering="false">
        <text:list-item>
          <text:p text:style-name="LastListParagraph_List_20_1_Content_First"> More uniform settings (variables and registry). Most settings can be overridden using an environment variable for convenience.</text:p>
        </text:list-item>
      </text:list>
      <text:list text:style-name="List_20_1" text:continue-numbering="false">
        <text:list-item>
          <text:p text:style-name="LastListParagraph_List_20_1_Content_First"> Virtualization Off is no longer available.</text:p>
        </text:list-item>
      </text:list>
      <text:list text:style-name="List_20_1" text:continue-numbering="false">
        <text:list-item>
          <text:p text:style-name="LastListParagraph_List_20_1_Content_First"> New command line tool.</text:p>
        </text:list-item>
      </text:list>
      <text:list text:style-name="List_20_1" text:continue-numbering="false">
        <text:list-item>
          <text:p text:style-name="LastListParagraph_List_20_1_Content_First"> Thousands of bug fixes.</text:p>
        </text:list-item>
      </text:list>
      <text:p text:style-name="Text_20_body"><text:span text:style-name="Strong_20_Emphasis">Platform</text:span></text:p>
      <text:list text:style-name="List_20_1" text:continue-numbering="false">
        <text:list-item>
          <text:p text:style-name="LastListParagraph_List_20_1_Content_First"> Dinamica EGO 5 is 64-bit only application.</text:p>
        </text:list-item>
      </text:list>
      <text:list text:style-name="List_20_1" text:continue-numbering="false">
        <text:list-item>
          <text:p text:style-name="LastListParagraph_List_20_1_Content_First"> Compiled using the latest compilers.</text:p>
        </text:list-item>
      </text:list>
      <text:list text:style-name="List_20_1" text:continue-numbering="false">
        <text:list-item>
          <text:p text:style-name="LastListParagraph_List_20_1_Content_First"> Available for Windows, Linux and Mac.</text:p>
        </text:list-item>
      </text:list>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4" text:anchor-type="as-char" draw:z-index="4"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csr.ufmg.br/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csr.ufmg.br/dokuwiki/doku.php?id=plugins_5"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5</dc:title>
  </office:meta>
</office:document-meta>
</file>